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rlito" svg:font-family="Carlito" style:font-family-generic="swiss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 Regular" svg:font-family="'Noto Sans CJK SC Regular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Carlito"/>
    </style:style>
    <style:style style:name="P4" style:family="paragraph" style:parent-style-name="Standard">
      <style:paragraph-properties fo:margin-right="-0.328cm" fo:text-align="center" style:justify-single-word="false"/>
      <style:text-properties style:font-name="Carlito"/>
    </style:style>
    <style:style style:name="P5" style:family="paragraph" style:parent-style-name="Standard">
      <style:paragraph-properties fo:text-align="center" style:justify-single-word="false"/>
      <style:text-properties style:font-name="Carlito" fo:font-weight="bold" style:font-weight-asian="bold" style:font-weight-complex="bold"/>
    </style:style>
    <style:style style:name="P6" style:family="paragraph" style:parent-style-name="Standard">
      <style:paragraph-properties fo:text-align="end" style:justify-single-word="false"/>
      <style:text-properties style:font-name="Carlito" fo:font-weight="bold" style:font-weight-asian="bold" style:font-weight-complex="bold"/>
    </style:style>
    <style:style style:name="P7" style:family="paragraph" style:parent-style-name="Standard">
      <style:paragraph-properties fo:margin-right="-0.328cm"/>
      <style:text-properties style:font-name="Carlito" fo:font-weight="bold" style:font-weight-asian="bold" style:font-weight-complex="bold"/>
    </style:style>
    <style:style style:name="P8" style:family="paragraph" style:parent-style-name="Standard">
      <style:paragraph-properties fo:margin-right="-0.328cm"/>
      <style:text-properties style:font-name="Carlito"/>
    </style:style>
    <style:style style:name="P9" style:family="paragraph" style:parent-style-name="Standard">
      <style:paragraph-properties fo:margin-right="-0.328cm" fo:text-align="end" style:justify-single-word="false"/>
      <style:text-properties style:font-name="Carlito"/>
    </style:style>
    <style:style style:name="P10" style:family="paragraph" style:parent-style-name="Standard">
      <style:paragraph-properties fo:margin-right="-0.328cm" fo:text-align="justify" style:justify-single-word="false"/>
      <style:text-properties style:font-name="Carlito"/>
    </style:style>
    <style:style style:name="P11" style:family="paragraph" style:parent-style-name="Standard">
      <style:paragraph-properties fo:margin-right="-0.328cm" fo:text-align="justify" style:justify-single-word="false"/>
      <style:text-properties style:font-name="Carlito" officeooo:paragraph-rsid="0012d8e5"/>
    </style:style>
    <style:style style:name="P12" style:family="paragraph" style:parent-style-name="Standard">
      <style:paragraph-properties fo:margin-right="-0.328cm"/>
    </style:style>
    <style:style style:name="P13" style:family="paragraph" style:parent-style-name="Standard">
      <style:paragraph-properties fo:margin-right="-0.328cm" fo:text-align="justify" style:justify-single-word="false"/>
    </style:style>
    <style:style style:name="P14" style:family="paragraph" style:parent-style-name="Standard">
      <style:paragraph-properties fo:margin-right="-0.328cm" fo:text-align="justify" style:justify-single-word="false"/>
      <style:text-properties officeooo:paragraph-rsid="0012d8e5"/>
    </style:style>
    <style:style style:name="P15" style:family="paragraph" style:parent-style-name="Standard">
      <style:paragraph-properties fo:margin-right="-0.328cm" fo:text-align="justify" style:justify-single-word="false"/>
      <style:text-properties officeooo:paragraph-rsid="001555cc"/>
    </style:style>
    <style:style style:name="P16" style:family="paragraph" style:parent-style-name="Standard">
      <style:paragraph-properties fo:margin-right="-0.328cm"/>
      <style:text-properties fo:font-size="10pt" style:font-size-asian="10pt" style:font-size-complex="10pt"/>
    </style:style>
    <style:style style:name="P17" style:family="paragraph" style:parent-style-name="Standard" style:master-page-name="MP0">
      <style:paragraph-properties fo:text-align="center" style:justify-single-word="false" style:page-number="auto" fo:break-before="page"/>
      <style:text-properties style:font-name="Carlito"/>
    </style:style>
    <style:style style:name="T1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2" style:family="text">
      <style:text-properties officeooo:rsid="0013bf2f"/>
    </style:style>
    <style:style style:name="T3" style:family="text">
      <style:text-properties style:font-name="Carlito"/>
    </style:style>
    <style:style style:name="T4" style:family="text">
      <style:text-properties style:font-name="Carlito" fo:font-weight="bold" style:font-weight-asian="bold"/>
    </style:style>
    <style:style style:name="T5" style:family="text">
      <style:text-properties style:font-name="Carlito" fo:font-weight="bold" style:font-weight-asian="bold" style:font-weight-complex="bold"/>
    </style:style>
    <style:style style:name="T6" style:family="text">
      <style:text-properties style:font-name="Carlito" officeooo:rsid="00110b2c"/>
    </style:style>
    <style:style style:name="T7" style:family="text">
      <style:text-properties style:font-name="Carlito" officeooo:rsid="001202a0"/>
    </style:style>
    <style:style style:name="T8" style:family="text">
      <style:text-properties style:font-name="Carlito" officeooo:rsid="0012d8e5"/>
    </style:style>
    <style:style style:name="T9" style:family="text">
      <style:text-properties style:font-name="Carlito" officeooo:rsid="0013bf2f"/>
    </style:style>
    <style:style style:name="T10" style:family="text">
      <style:text-properties style:font-name="Carlito" officeooo:rsid="00169680"/>
    </style:style>
    <style:style style:name="T11" style:family="text">
      <style:text-properties officeooo:rsid="00110b2c"/>
    </style:style>
    <style:style style:name="T12" style:family="text">
      <style:text-properties officeooo:rsid="001202a0"/>
    </style:style>
    <style:style style:name="T13" style:family="text">
      <style:text-properties officeooo:rsid="0012d8e5"/>
    </style:style>
    <style:style style:name="T14" style:family="text">
      <style:text-properties officeooo:rsid="001555c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MARINHA DO BRASIL</text:p>
      <text:p text:style-name="P3">ESCOLA DE APRENDIZES-MARINHEIROS DO CEARÁ</text:p>
      <text:p text:style-name="P3"/>
      <text:p text:style-name="P5">REQUERIMENTO AO SETOR DE IMH</text:p>
      <text:p text:style-name="P5"/>
      <text:p text:style-name="P6"/>
      <text:p text:style-name="P6"/>
      <text:p text:style-name="P8">REQUERENTE: _______________________________________________<text:span text:style-name="T11">___</text:span>________________</text:p>
      <text:p text:style-name="P8">NIP:_______________________________POSTO/GRADUAÇÃO: _<text:span text:style-name="T11">_____</text:span>____________________</text:p>
      <text:p text:style-name="P8">TELEFONE PAR<text:span text:style-name="T11">A </text:span>CONTATO: _______________________<text:span text:style-name="T11">_______</text:span>__________________________</text:p>
      <text:p text:style-name="P8">E-mail:______________<text:span text:style-name="T11">__</text:span>________________________________________________________</text:p>
      <text:p text:style-name="P8">POSSUI DEPENDENTES: ( <text:s text:c="2"/>) NÃO ( <text:s text:c="2"/>) SIM.</text:p>
      <text:p text:style-name="P8">Se sim, informar abaixo Nome e NIP dos dependentes:</text:p>
      <text:p text:style-name="P8">______________________________________________________________________________</text:p>
      <text:p text:style-name="P8">______________________________________________________________________________</text:p>
      <text:p text:style-name="P8">______________________________________________________________________________</text:p>
      <text:p text:style-name="P8">______________________________________________________________________________</text:p>
      <text:p text:style-name="P8"/>
      <text:p text:style-name="P8">RESPOSTA DO REQ<text:span text:style-name="T11">UERIMENTO </text:span>: ( <text:s text:c="4"/>) e-mail <text:s/>( <text:s text:c="4"/>) Cópia física, Setor de Veteranos.</text:p>
      <text:p text:style-name="P8"/>
      <text:p text:style-name="P12"><text:span text:style-name="Fonte_20_parág._20_padrão"><text:span text:style-name="T3">Solicito esclarecimentos sobre os descontos </text:span></text:span><text:span text:style-name="Fonte_20_parág._20_padrão"><text:span text:style-name="T5">INHOS EAMFT</text:span></text:span><text:span text:style-name="Fonte_20_parág._20_padrão"><text:span text:style-name="T4">Z,</text:span></text:span><text:span text:style-name="Fonte_20_parág._20_padrão"><text:span text:style-name="T3"> implantado em meu Bilhete de Pagamento dos seguintes meses:</text:span></text:span></text:p>
      <text:p text:style-name="P8">_________/_________ <text:s text:c="22"/>_________/_________ <text:s text:c="24"/>_________/_________ <text:s text:c="20"/>_________/_________ <text:s text:c="21"/>_________/_________ <text:s text:c="25"/>_________/_________</text:p>
      <text:p text:style-name="P8">_________/_________ <text:s text:c="20"/>_________/_________ <text:s text:c="26"/>_________/_________ <text:s text:c="20"/>_________/_________ <text:s text:c="20"/>_________/_________ <text:s text:c="25"/>_________/_________</text:p>
      <text:p text:style-name="P8"/>
      <text:p text:style-name="P8">DESCONTO ULTRAPASSA 5% DO SOLDO DO TITULAR? ( ) NÃO ( ) SIM.</text:p>
      <text:p text:style-name="P8">SE SIM, LISTAR DESCONTOS INHOS DE OUTRAS OM: ______________________________________________________________________________</text:p>
      <text:p text:style-name="P8"/>
      <text:p text:style-name="P9">Fortaleza,CE, ___/___/ _____ .</text:p>
      <text:p text:style-name="P8"/>
      <text:p text:style-name="P8"/>
      <text:p text:style-name="P4">________________________________________________</text:p>
      <text:p text:style-name="P4">Requerente</text:p>
      <text:p text:style-name="P8"/>
      <text:p text:style-name="P8"/>
      <text:p text:style-name="P7">OBSERVAÇÕES E INFORMAÇÕES IMPORTANTES:</text:p>
      <text:p text:style-name="P7"/>
      <text:p text:style-name="P13"><text:span text:style-name="Fonte_20_parág._20_padrão"><text:span text:style-name="T3">a) Este Requerimento possui prazo de </text:span></text:span><text:span text:style-name="Fonte_20_parág._20_padrão"><text:span text:style-name="T5">até 15 dias úteis</text:span></text:span><text:span text:style-name="Fonte_20_parág._20_padrão"><text:span text:style-name="T3"> para ser respondido </text:span></text:span><text:span text:style-name="Fonte_20_parág._20_padrão"><text:span text:style-name="T5">(para os processos de pagamento dos últimos 12 meses)</text:span></text:span><text:span text:style-name="Fonte_20_parág._20_padrão"><text:span text:style-name="T3">.</text:span></text:span></text:p>
      <text:p text:style-name="P13"><text:span text:style-name="Fonte_20_parág._20_padrão"><text:span text:style-name="T3"/></text:span></text:p>
      <text:p text:style-name="P13"><text:span text:style-name="Fonte_20_parág._20_padrão"><text:span text:style-name="T3">b) Deverá ser anexado </text:span></text:span><text:span text:style-name="Fonte_20_parág._20_padrão"><text:span text:style-name="T6">ao Requerimento, </text:span></text:span><text:span text:style-name="Fonte_20_parág._20_padrão"><text:span text:style-name="T3">cópia do BP em questão com referido desconto da parcela </text:span></text:span><text:span text:style-name="Fonte_20_parág._20_padrão"><text:span text:style-name="T5">INHOS EAMFTZ.</text:span></text:span></text:p>
      <text:p text:style-name="P10"/>
      <text:p text:style-name="P10">c) Constará <text:span text:style-name="T11">na resposta </text:span>do Requerimento cópias dos serviços usufruídos e utilizados para desconto IMH, conforme preconizado pela DGPM-401.</text:p>
      <text:p text:style-name="P11"><text:soft-page-break/>d) As indenizações são consideradas dívidas com a Fazenda Nacional e sujeitas a desconto obrigatório, conforme a sistemática vigente. Toda vez que o desconto for parcelado, o valor da dívida deverá ser transformado em USM e atualizado pelo valor desta na data do pagamento.</text:p>
      <text:p text:style-name="P11"/>
      <text:p text:style-name="P11"><text:span text:style-name="T13">e) </text:span>Não há data-limite para lançamento dos descontos de IMH, contudo, toda dívida ativa da União possui prazo de prescrição de 5 anos. Logo, todo atendimento em saúde é passível de ser indenizado e lançado desconto correspondente em contracheque dentro de 5 anos da data de atendimento.</text:p>
      <text:p text:style-name="P14"><text:span text:style-name="Fonte_20_parág._20_padrão"/></text:p>
      <text:p text:style-name="P15"><text:span text:style-name="Fonte_20_parág._20_padrão"><text:span text:style-name="T13">f) E-</text:span></text:span><text:span text:style-name="Fonte_20_parág._20_padrão">mail </text:span><text:span text:style-name="Fonte_20_parág._20_padrão"><text:span text:style-name="T13">para resposta do Requerimento</text:span></text:span><text:span text:style-name="Fonte_20_parág._20_padrão">: </text:span><text:a xlink:type="simple" xlink:href="mailto:eamce.imh@marinha.mil.br" text:style-name="Internet_20_link" text:visited-style-name="Visited_20_Internet_20_Link"><text:span text:style-name="Fonte_20_parág._20_padrão"><text:span text:style-name="T14">eamce.imh@marinha.mil.br</text:span></text:span></text:a><text:span text:style-name="Fonte_20_parág._20_padrão"><text:span text:style-name="T14">, </text:span></text:span><text:span text:style-name="Fonte_20_parág._20_padrão"><text:span text:style-name="T12">ou pelo </text:span></text:span><text:span text:style-name="Fonte_20_parág._20_padrão"><text:span text:style-name="T7">número de </text:span></text:span><text:span text:style-name="Fonte_20_parág._20_padrão"><text:span text:style-name="T10">C</text:span></text:span><text:span text:style-name="Fonte_20_parág._20_padrão"><text:span text:style-name="T7">elular </text:span></text:span><text:span text:style-name="Fonte_20_parág._20_padrão"><text:span text:style-name="T10">Funcional </text:span></text:span><text:span text:style-name="Fonte_20_parág._20_padrão"><text:span text:style-name="T8">(</text:span></text:span><text:span text:style-name="Fonte_20_parág._20_padrão"><text:span text:style-name="T7">85</text:span></text:span><text:span text:style-name="Fonte_20_parág._20_padrão"><text:span text:style-name="T8">)</text:span></text:span><text:span text:style-name="Fonte_20_parág._20_padrão"><text:span text:style-name="T7"> 98193-4638 </text:span></text:span><text:span text:style-name="Fonte_20_parág._20_padrão"><text:span text:style-name="T9">(WhatsApp).</text:span></text:span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4">------------------------------------------------------------------------------------------------------------</text:p>
      <text:p text:style-name="P4">DESTACAR PARA USUÁRIO</text:p>
      <text:p text:style-name="P4"/>
      <text:p text:style-name="P4">DATA: ____/_____/_______ .</text:p>
      <text:p text:style-name="P4"/>
      <text:p text:style-name="P4">Requerimento de IMH será respondido em até 15 dias úteis.</text:p>
      <text:p text:style-name="P1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rlito" svg:font-family="Carlito" style:font-family-generic="swiss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 Regular" svg:font-family="'Noto Sans CJK SC Regular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oto Sans CJK SC Regular" style:font-size-asian="12pt" style:language-asian="zh" style:country-asian="CN" style:font-style-asian="normal" style:font-weight-asian="normal" style:font-name-complex="Free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oto Sans CJK SC Regular" style:font-size-asian="12pt" style:language-asian="zh" style:country-asian="CN" style:font-style-asian="normal" style:font-weight-asian="normal" style:font-name-complex="Free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FreeSans" style:font-family-complex="FreeSans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FreeSans" style:font-family-complex="FreeSans" style:font-family-generic-complex="system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FreeSans" style:font-family-complex="FreeSans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Cabeçalho_20_Char" style:display-name="Cabeçalho Char" style:family="text" style:parent-style-name="Fonte_20_parág._20_padrão">
      <style:text-properties fo:font-size="12pt" style:font-size-asian="12pt" style:font-size-complex="12pt"/>
    </style:style>
    <style:style style:name="Rodapé_20_Char" style:display-name="Rodapé Char" style:family="text" style:parent-style-name="Fonte_20_parág._20_padrão">
      <style:text-properties fo:font-size="12pt" style:font-size-asian="12pt" style:font-size-complex="12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T2" style:family="text">
      <style:text-properties officeooo:rsid="0013bf2f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51cm" fo:margin-left="3cm" fo:margin-right="1.80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Anexo <text:span text:style-name="Fonte_20_parág._20_padrão"><text:span text:style-name="MT1">E</text:span></text:span> da Ordem Interna nº <text:span text:style-name="MT2">50-26</text:span></text:p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_____________________</dc:title>
    <meta:initial-creator>hnmd</meta:initial-creator>
    <meta:creation-date>2013-10-30T14:09:00Z</meta:creation-date>
    <dc:date>2026-08-24T11:01:34.690213369</dc:date>
    <meta:print-date>2026-08-24T10:55:58.803410010</meta:print-date>
    <meta:editing-cycles>14</meta:editing-cycles>
    <meta:editing-duration>PT54M52S</meta:editing-duration>
    <meta:document-statistic meta:table-count="0" meta:image-count="0" meta:object-count="0" meta:page-count="2" meta:paragraph-count="34" meta:word-count="307" meta:character-count="3082" meta:non-whitespace-character-count="2573"/>
    <meta:template xlink:type="simple" xlink:actuate="onRequest" xlink:title="" xlink:href="../../../C:/Users/EAMCE-50-026/Desktop/requerimento%20IMH%20ANEXO%20E%20OI%20018B.odt/Normal"/>
  </office:meta>
</office:document-meta>
</file>