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officeooo:paragraph-rsid="001ad35b"/>
    </style:style>
    <style:style style:name="P3" style:family="paragraph" style:parent-style-name="Standard">
      <style:paragraph-properties fo:line-height="150%"/>
    </style:style>
    <style:style style:name="T1" style:family="text">
      <style:text-properties officeooo:rsid="001ad35b"/>
    </style:style>
    <style:style style:name="T2" style:family="text">
      <style:text-properties style:font-name="Carlito" officeooo:rsid="0012d8e5"/>
    </style:style>
    <style:style style:name="T3" style:family="text">
      <style:text-properties style:font-name="Carlito" officeooo:rsid="001202a0"/>
    </style:style>
    <style:style style:name="T4" style:family="text">
      <style:text-properties style:font-name="Carlito" officeooo:rsid="0013bf2f"/>
    </style:style>
    <style:style style:name="T5" style:family="text">
      <style:text-properties style:font-name="Carlito" officeooo:rsid="001ad35b"/>
    </style:style>
    <style:style style:name="T6" style:family="text">
      <style:text-properties style:font-name="Carlito" officeooo:rsid="001555c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ARINHA DO BRASIL</text:p>
      <text:p text:style-name="P1">ESCOLA DE APRENDIZES-MARINHEIROS DO CEARÁ</text:p>
      <text:p text:style-name="P1">REQUERIMENTO PARA GRU</text:p>
      <text:p text:style-name="P1"/>
      <text:p text:style-name="P3">REQUERENTE:__________________________________________________________________.</text:p>
      <text:p text:style-name="P3">NIP: __________________________________________________________________<text:span text:style-name="T1">__</text:span>_______ .</text:p>
      <text:p text:style-name="P3">POSTO/RADUAÇÃO:_______<text:span text:style-name="T1">_</text:span>_____________________________________________________.</text:p>
      <text:p text:style-name="P3">CPF:<text:span text:style-name="T1">_</text:span>_________________________<text:span text:style-name="T1">__</text:span>_______________________________________________ .</text:p>
      <text:p text:style-name="P3">TELEFONE PARA <text:span text:style-name="T1">C</text:span>ONTATO:______<text:span text:style-name="T1">_</text:span>______________________________________________.</text:p>
      <text:p text:style-name="P3">E-mail:_<text:span text:style-name="T1">__</text:span>______________________________________________________________________.</text:p>
      <text:p text:style-name="P3">Fortaleza, CE, ___ / ___ / __<text:span text:style-name="T1">__</text:span>___.</text:p>
      <text:p text:style-name="Standard"/>
      <text:p text:style-name="Standard">Requerente</text:p>
      <text:p text:style-name="Standard">OBSERVAÇÕES E INFORMAÇÕES IMPORTANTES:</text:p>
      <text:p text:style-name="Standard">a) A liberação da margem consignável só será possível com o pagamento total do saldo devedor,</text:p>
      <text:p text:style-name="Standard">ressalta-se ainda, que a parcela do mês seguinte só poderá ser liberada caso o pagamento da GUIA</text:p>
      <text:p text:style-name="Standard">DE RECOLHIMENTO DA UNIÃO (GRU) seja realizada até o 10º (décimo) dia “útil” do mês</text:p>
      <text:p text:style-name="Standard">corrente, com a entrega do comprovante de pagamento, via e-mail, ao setor de IMH da EAMCE. As</text:p>
      <text:p text:style-name="Standard">GRU geradas para amortização da dívida do usuário não suspendem o desconto do saldo residual da</text:p>
      <text:p text:style-name="Standard">dívida em bilhete de pagamento.</text:p>
      <text:p text:style-name="Standard"/>
      <text:p text:style-name="Standard">b) Conforme preconiza a DGPM-401 é um direito do usuário quitar sua dívida com a União, por</text:p>
      <text:p text:style-name="Standard">utilização do Sistema de Saúde da Marinha (FUSMA), mediante GRU, porém torna-se imperativo</text:p>
      <text:p text:style-name="Standard">saber que não é exequível para que a OM gerencie todos os possíveis descontos implantados no BP</text:p>
      <text:p text:style-name="Standard">de forma individualizada, por isso, o gerenciamento de tais descontos compete ao próprio usuário</text:p>
      <text:p text:style-name="Standard">por meio de consultas no portal E-CONSIG.</text:p>
      <text:p text:style-name="Standard"/>
      <text:p text:style-name="P2">c) Na persistência de dúvidas, o requerente poderá solicitar maiores informações p<text:span text:style-name="T1">or meio do telefone: </text:span><text:span text:style-name="Fonte_20_parág._20_padrão"><text:span text:style-name="T2">(</text:span></text:span><text:span text:style-name="Fonte_20_parág._20_padrão"><text:span text:style-name="T3">85</text:span></text:span><text:span text:style-name="Fonte_20_parág._20_padrão"><text:span text:style-name="T2">)</text:span></text:span><text:span text:style-name="Fonte_20_parág._20_padrão"><text:span text:style-name="T3"> 98193-4638 </text:span></text:span><text:span text:style-name="Fonte_20_parág._20_padrão"><text:span text:style-name="T4">(WhatsApp) </text:span></text:span><text:span text:style-name="Fonte_20_parág._20_padrão"><text:span text:style-name="T5">ou no e-mail: </text:span></text:span><text:a xlink:type="simple" xlink:href="mailto:eamce.imh@marinha.mil.br" text:style-name="Internet_20_link" text:visited-style-name="Visited_20_Internet_20_Link"><text:span text:style-name="Fonte_20_parág._20_padrão"><text:span text:style-name="T6">eamce.imh@marinha.mil.br</text:span></text:span></text:a><text:span text:style-name="Fonte_20_parág._20_padrão"><text:span text:style-name="T6">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4T14:07:20.442574743</meta:creation-date>
    <dc:date>2026-08-24T14:18:21.788374909</dc:date>
    <meta:editing-duration>PT11M4S</meta:editing-duration>
    <meta:editing-cycles>1</meta:editing-cycles>
    <meta:document-statistic meta:table-count="0" meta:image-count="0" meta:object-count="0" meta:page-count="1" meta:paragraph-count="24" meta:word-count="210" meta:character-count="1709" meta:non-whitespace-character-count="1523"/>
    <meta:generator>LibreOffice/24.2.7.2$Linux_X86_64 LibreOffice_project/420$Build-2</meta:generator>
  </office:meta>
</office:document-meta>
</file>