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2" style:family="table">
      <style:table-properties style:width="17.489cm" fo:margin-left="0.037cm" fo:margin-top="0cm" fo:margin-bottom="0cm" table:align="left" style:writing-mode="lr-tb"/>
    </style:style>
    <style:style style:name="Tabela2.A" style:family="table-column">
      <style:table-column-properties style:column-width="7.597cm"/>
    </style:style>
    <style:style style:name="Tabela2.B" style:family="table-column">
      <style:table-column-properties style:column-width="4.801cm"/>
    </style:style>
    <style:style style:name="Tabela2.C" style:family="table-column">
      <style:table-column-properties style:column-width="5.091cm"/>
    </style:style>
    <style:style style:name="Tabela2.1" style:family="table-row">
      <style:table-row-properties style:min-row-height="0.3cm" fo:keep-together="auto"/>
    </style:style>
    <style:style style:name="Tabela2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2.2" style:family="table-row">
      <style:table-row-properties style:row-height="0.499cm" fo:keep-together="auto"/>
    </style:style>
    <style:style style:name="Tabela2.A3" style:family="table-cell">
      <style:table-cell-properties fo:background-color="transparent" fo:padding-left="0.071cm" fo:padding-right="0.123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2.B4" style:family="table-cell">
      <style:table-cell-properties fo:background-color="transparent" fo:padding-left="0.071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2.7" style:family="table-row">
      <style:table-row-properties style:row-height="0.3cm" fo:keep-together="auto"/>
    </style:style>
    <style:style style:name="Tabela1" style:family="table">
      <style:table-properties style:width="17.507cm" fo:margin-left="0.037cm" fo:margin-top="0cm" fo:margin-bottom="0cm" table:align="left" style:writing-mode="lr-tb"/>
    </style:style>
    <style:style style:name="Tabela1.A" style:family="table-column">
      <style:table-column-properties style:column-width="8.752cm"/>
    </style:style>
    <style:style style:name="Tabela1.B" style:family="table-column">
      <style:table-column-properties style:column-width="8.754cm"/>
    </style:style>
    <style:style style:name="Tabela1.1" style:family="table-row">
      <style:table-row-properties style:min-row-height="0.402cm" fo:keep-together="always"/>
    </style:style>
    <style:style style:name="Tabela1.A1" style:family="table-cell">
      <style:table-cell-properties fo:background-color="transparent" fo:padding-left="0.071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B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3" style:family="table">
      <style:table-properties style:width="17.489cm" fo:margin-left="0.037cm" fo:margin-top="0cm" fo:margin-bottom="0cm" table:align="left" style:writing-mode="lr-tb"/>
    </style:style>
    <style:style style:name="Tabela3.A" style:family="table-column">
      <style:table-column-properties style:column-width="7.597cm"/>
    </style:style>
    <style:style style:name="Tabela3.B" style:family="table-column">
      <style:table-column-properties style:column-width="4.801cm"/>
    </style:style>
    <style:style style:name="Tabela3.C" style:family="table-column">
      <style:table-column-properties style:column-width="5.091cm"/>
    </style:style>
    <style:style style:name="Tabela3.1" style:family="table-row">
      <style:table-row-properties style:row-height="0.349cm" fo:keep-together="auto"/>
    </style:style>
    <style:style style:name="Tabela3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3.2" style:family="table-row">
      <style:table-row-properties style:row-height="0.499cm" fo:keep-together="auto"/>
    </style:style>
    <style:style style:name="Tabela3.A3" style:family="table-cell">
      <style:table-cell-properties fo:background-color="transparent" fo:padding-left="0.071cm" fo:padding-right="0.123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3.B4" style:family="table-cell">
      <style:table-cell-properties fo:background-color="transparent" fo:padding-left="0.071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4" style:family="table">
      <style:table-properties style:width="17.803cm" fo:margin-left="0.037cm" fo:margin-top="0cm" fo:margin-bottom="0cm" table:align="left" style:writing-mode="lr-tb"/>
    </style:style>
    <style:style style:name="Tabela4.A" style:family="table-column">
      <style:table-column-properties style:column-width="17.803cm"/>
    </style:style>
    <style:style style:name="Tabela4.1" style:family="table-row">
      <style:table-row-properties style:min-row-height="0.374cm" fo:keep-together="auto"/>
    </style:style>
    <style:style style:name="Tabela4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4.A2" style:family="table-cell">
      <style:table-cell-properties fo:background-color="transparent" fo:padding-left="0.071cm" fo:padding-right="0.123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5" style:family="table">
      <style:table-properties style:width="17.507cm" fo:margin-left="0.037cm" fo:margin-top="0cm" fo:margin-bottom="0cm" table:align="left" style:writing-mode="lr-tb"/>
    </style:style>
    <style:style style:name="Tabela5.A" style:family="table-column">
      <style:table-column-properties style:column-width="6.726cm"/>
    </style:style>
    <style:style style:name="Tabela5.B" style:family="table-column">
      <style:table-column-properties style:column-width="10.781cm"/>
    </style:style>
    <style:style style:name="Tabela5.1" style:family="table-row">
      <style:table-row-properties style:min-row-height="0.861cm" fo:keep-together="always"/>
    </style:style>
    <style:style style:name="Tabela5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5.2" style:family="table-row">
      <style:table-row-properties style:min-row-height="0.639cm" fo:keep-together="always"/>
    </style:style>
    <style:style style:name="P1" style:family="paragraph" style:parent-style-name="Header">
      <style:paragraph-properties fo:text-align="end" style:justify-single-word="false"/>
      <style:text-properties fo:color="#1f497d" loext:opacity="100%" style:font-name="Calibri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0pt" fo:background-color="#ffff00" style:font-size-asian="10pt"/>
    </style:style>
    <style:style style:name="P3" style:family="paragraph" style:parent-style-name="Footer">
      <style:paragraph-properties fo:text-align="start" style:justify-single-word="false"/>
      <style:text-properties style:font-name="Calibri" fo:font-size="6pt" fo:font-weight="normal" style:font-size-asian="6pt" style:font-weight-asian="normal" style:font-size-complex="6pt"/>
    </style:style>
    <style:style style:name="P4" style:family="paragraph" style:parent-style-name="Footer">
      <style:paragraph-properties fo:text-align="start" style:justify-single-word="false"/>
      <style:text-properties style:font-name="Calibri" fo:font-size="11pt" fo:font-weight="normal" style:font-size-asian="11pt" style:font-weight-asian="normal" style:font-size-complex="11pt"/>
    </style:style>
    <style:style style:name="P5" style:family="paragraph" style:parent-style-name="Header">
      <style:paragraph-properties fo:text-align="end" style:justify-single-word="false"/>
      <style:text-properties style:font-name="Calibri" fo:font-size="11pt" style:font-size-asian="11pt" style:font-size-complex="11pt"/>
    </style:style>
    <style:style style:name="P6" style:family="paragraph" style:parent-style-name="Standard">
      <style:text-properties style:font-name="Calibri" fo:font-size="9pt" style:font-size-asian="9pt" style:font-size-complex="9pt"/>
    </style:style>
    <style:style style:name="P7" style:family="paragraph" style:parent-style-name="Standard">
      <loext:graphic-properties draw:fill="none"/>
      <style:paragraph-properties fo:margin-left="6.5cm" fo:margin-right="0cm" fo:margin-top="0cm" fo:margin-bottom="0cm" style:contextual-spacing="false" fo:text-align="end" style:justify-single-word="false" fo:orphans="2" fo:widows="2" fo:hyphenation-ladder-count="no-limit" fo:text-indent="1.9cm" style:auto-text-indent="false" fo:background-color="transparent" style:writing-mode="lr-tb">
        <style:tab-stops>
          <style:tab-stop style:position="8.467cm"/>
        </style:tab-stops>
      </style:paragraph-properties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6.5cm" fo:margin-right="0cm" fo:text-indent="0cm" style:auto-text-indent="false"/>
      <style:text-properties style:font-name="Calibri" fo:font-size="9pt" officeooo:paragraph-rsid="0033ea01" style:font-size-asian="9pt" style:font-size-complex="9pt"/>
    </style:style>
    <style:style style:name="P9" style:family="paragraph" style:parent-style-name="Standard">
      <loext:graphic-properties draw:fill="none"/>
      <style:paragraph-properties fo:margin-left="6.5cm" fo:margin-right="0cm" fo:margin-top="0cm" fo:margin-bottom="0cm" style:contextual-spacing="false" fo:text-align="start" style:justify-single-word="false" fo:orphans="2" fo:widows="2" fo:hyphenation-ladder-count="no-limit" fo:text-indent="1.9cm" style:auto-text-indent="false" fo:background-color="transparent" style:writing-mode="lr-tb"/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10" style:family="paragraph" style:parent-style-name="Standard" style:master-page-name="">
      <loext:graphic-properties draw:fill="none"/>
      <style:paragraph-properties fo:margin-left="6.5cm" fo:margin-right="0cm" fo:margin-top="0cm" fo:margin-bottom="0cm" style:contextual-spacing="false" fo:text-align="start" style:justify-single-word="false" fo:orphans="2" fo:widows="2" fo:hyphenation-ladder-count="no-limit" fo:text-indent="1.9cm" style:auto-text-indent="false" style:page-number="auto" fo:background-color="transparent" style:writing-mode="lr-tb"/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11" style:family="paragraph" style:parent-style-name="Standard">
      <style:text-properties style:font-name="Calibri" fo:font-size="9pt" officeooo:paragraph-rsid="002f3697" style:font-size-asian="9pt" style:font-size-complex="9pt"/>
    </style:style>
    <style:style style:name="P12" style:family="paragraph" style:parent-style-name="Standard">
      <style:paragraph-properties fo:margin-left="6.5cm" fo:margin-right="0cm" fo:text-indent="0cm" style:auto-text-indent="false"/>
      <style:text-properties style:font-name="Calibri" fo:font-size="9pt" style:text-underline-style="none" officeooo:paragraph-rsid="0033ea01" style:font-size-asian="9pt" style:font-size-complex="9pt"/>
    </style:style>
    <style:style style:name="P13" style:family="paragraph" style:parent-style-name="Standard">
      <style:text-properties style:font-name="Calibri" fo:font-size="8pt" officeooo:rsid="001e7bde" officeooo:paragraph-rsid="001e7bde" style:font-size-asian="8pt" style:font-size-complex="8pt"/>
    </style:style>
    <style:style style:name="P14" style:family="paragraph" style:parent-style-name="Standard">
      <style:text-properties style:font-name="Calibri" fo:font-size="8pt" officeooo:paragraph-rsid="001e6022" style:font-size-asian="8pt" style:font-size-complex="8pt"/>
    </style:style>
    <style:style style:name="P15" style:family="paragraph" style:parent-style-name="Standard">
      <style:text-properties style:font-name="Calibri" fo:font-size="8pt" officeooo:paragraph-rsid="0025f7c1" style:font-size-asian="8pt" style:font-size-complex="8pt"/>
    </style:style>
    <style:style style:name="P16" style:family="paragraph" style:parent-style-name="Standard">
      <style:text-properties style:font-name="Calibri" fo:font-size="8pt" officeooo:paragraph-rsid="002f3697" style:font-size-asian="8pt" style:font-size-complex="8pt"/>
    </style:style>
    <style:style style:name="P17" style:family="paragraph" style:parent-style-name="Standard">
      <style:text-properties style:font-name="Calibri" fo:font-size="8pt" fo:font-weight="bold" officeooo:paragraph-rsid="001ec902" style:font-size-asian="8pt" style:font-weight-asian="bold" style:font-size-complex="8pt" style:font-weight-complex="bold"/>
    </style:style>
    <style:style style:name="P18" style:family="paragraph" style:parent-style-name="Header">
      <style:paragraph-properties fo:text-align="end" style:justify-single-word="false"/>
    </style:style>
    <style:style style:name="P19" style:family="paragraph" style:parent-style-name="Standard">
      <style:paragraph-properties fo:text-align="center" style:justify-single-word="false"/>
    </style:style>
    <style:style style:name="P20" style:family="paragraph" style:parent-style-name="Standard">
      <style:paragraph-properties fo:text-align="start" style:justify-single-word="false"/>
      <style:text-properties fo:color="#00000a" loext:opacity="100%" style:font-name="Carlito" fo:font-size="12pt" fo:font-weight="bold" officeooo:paragraph-rsid="00171d36" style:font-size-asian="12pt" style:language-asian="zh" style:country-asian="CN" style:font-weight-asian="bold" style:font-name-complex="Calibri1" style:font-size-complex="12pt"/>
    </style:style>
    <style:style style:name="P21" style:family="paragraph" style:parent-style-name="Standard">
      <style:paragraph-properties fo:text-align="start" style:justify-single-word="false"/>
      <style:text-properties fo:color="#00000a" loext:opacity="100%" style:font-name="Carlito" fo:font-size="12pt" fo:font-weight="bold" officeooo:paragraph-rsid="003d167b" style:font-size-asian="12pt" style:language-asian="zh" style:country-asian="CN" style:font-weight-asian="bold" style:font-name-complex="Calibri1" style:font-size-complex="12pt"/>
    </style:style>
    <style:style style:name="P2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fo:background-color="transparent" style:writing-mode="lr-tb"/>
      <style:text-properties fo:color="#00000a" loext:opacity="100%" style:font-name="Carlito" fo:font-size="9pt" fo:font-weight="bold" officeooo:paragraph-rsid="0036e222" style:font-size-asian="9pt" style:language-asian="zh" style:country-asian="CN" style:font-weight-asian="bold" style:font-name-complex="Calibri1" style:font-size-complex="9pt" fo:hyphenate="false" fo:hyphenation-remain-char-count="2" fo:hyphenation-push-char-count="2" loext:hyphenation-no-caps="false"/>
    </style:style>
    <style:style style:name="P2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3.205cm"/>
        </style:tab-stops>
      </style:paragraph-properties>
      <style:text-properties fo:color="#00000a" loext:opacity="100%" style:font-name="Carlito" fo:font-size="9pt" fo:font-weight="bold" officeooo:paragraph-rsid="00392b7c" style:font-size-asian="9pt" style:language-asian="zh" style:country-asian="CN" style:font-weight-asian="bold" style:font-name-complex="Calibri1" style:font-size-complex="9pt" fo:hyphenate="false" fo:hyphenation-remain-char-count="2" fo:hyphenation-push-char-count="2" loext:hyphenation-no-caps="false"/>
    </style:style>
    <style:style style:name="P24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1e6022" officeooo:paragraph-rsid="002c8775" style:font-size-asian="9pt" style:font-weight-asian="normal" style:font-size-complex="9pt" style:font-weight-complex="normal"/>
    </style:style>
    <style:style style:name="P25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1e6022" officeooo:paragraph-rsid="002f3697" style:font-size-asian="9pt" style:font-weight-asian="normal" style:font-size-complex="9pt" style:font-weight-complex="normal"/>
    </style:style>
    <style:style style:name="P26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8c83" officeooo:paragraph-rsid="00338c83" style:font-size-asian="9pt" style:font-weight-asian="normal" style:font-size-complex="9pt" style:font-weight-complex="normal"/>
    </style:style>
    <style:style style:name="P27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8c83" officeooo:paragraph-rsid="0033ea01" style:font-size-asian="9pt" style:font-weight-asian="normal" style:font-size-complex="9pt" style:font-weight-complex="normal"/>
    </style:style>
    <style:style style:name="P28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2c8775" style:font-size-asian="9pt" style:font-weight-asian="normal" style:font-size-complex="12pt" style:font-weight-complex="normal"/>
    </style:style>
    <style:style style:name="P29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3ea01" style:font-size-asian="9pt" style:font-weight-asian="normal" style:font-size-complex="12pt" style:font-weight-complex="normal"/>
    </style:style>
    <style:style style:name="P30" style:family="paragraph" style:parent-style-name="Standard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6e222" style:font-size-asian="9pt" style:language-asian="zh" style:country-asian="CN" style:font-weight-asian="normal" style:font-size-complex="12pt" style:font-weight-complex="normal"/>
    </style:style>
    <style:style style:name="P31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3ea01" style:font-size-asian="9pt" style:language-asian="zh" style:country-asian="CN" style:font-weight-asian="normal" style:font-size-complex="12pt" style:font-weight-complex="normal"/>
    </style:style>
    <style:style style:name="P32" style:family="paragraph" style:parent-style-name="Standard">
      <style:paragraph-properties fo:text-align="start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3ea01" style:font-size-asian="9pt" style:language-asian="zh" style:country-asian="CN" style:font-weight-asian="normal" style:font-size-complex="12pt" style:font-weight-complex="normal"/>
    </style:style>
    <style:style style:name="P33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ea01" officeooo:paragraph-rsid="0036e222" style:font-size-asian="9pt" style:language-asian="zh" style:country-asian="CN" style:font-weight-asian="normal" style:font-size-complex="12pt" style:font-weight-complex="normal"/>
    </style:style>
    <style:style style:name="P34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bold" officeooo:rsid="002c8775" officeooo:paragraph-rsid="0033ea01" style:font-size-asian="9pt" style:language-asian="zh" style:country-asian="CN" style:font-weight-asian="bold" style:font-size-complex="12pt" style:font-weight-complex="bold"/>
    </style:style>
    <style:style style:name="P3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start" style:justify-single-word="false" fo:orphans="2" fo:widows="2" fo:hyphenation-ladder-count="no-limit" fo:text-indent="4.701cm" style:auto-text-indent="false" fo:background-color="transparent" style:writing-mode="lr-tb"/>
      <style:text-properties style:use-window-font-color="true" loext:opacity="0%" style:text-line-through-style="none" style:text-line-through-type="none" style:font-name="Calibri" fo:font-size="9pt" style:text-underline-style="solid" style:text-underline-width="auto" style:text-underline-color="font-color" fo:font-weight="bold" officeooo:paragraph-rsid="002f3697" style:font-size-asian="9pt" style:font-weight-asian="bold" style:font-size-complex="9pt" style:font-weight-complex="bold" fo:hyphenate="false" fo:hyphenation-remain-char-count="2" fo:hyphenation-push-char-count="2" loext:hyphenation-no-caps="false"/>
    </style:style>
    <style:style style:name="P36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10.5pt" style:text-underline-style="none" fo:font-weight="bold" officeooo:rsid="002c8775" officeooo:paragraph-rsid="0033ea01" style:font-size-asian="10.5pt" style:language-asian="zh" style:country-asian="CN" style:font-weight-asian="bold" style:font-size-complex="10.5pt" style:font-weight-complex="bold"/>
    </style:style>
    <style:style style:name="P37" style:family="paragraph" style:parent-style-name="Standard">
      <style:paragraph-properties fo:text-align="start" style:justify-single-word="false" fo:orphans="0" fo:widows="0"/>
      <style:text-properties style:use-window-font-color="true" loext:opacity="0%" style:text-line-through-style="none" style:text-line-through-type="none" style:font-name="Carlito" fo:font-size="8pt" fo:font-weight="bold" officeooo:paragraph-rsid="00338c83" style:font-size-asian="8pt" style:font-weight-asian="bold" style:font-size-complex="8pt"/>
    </style:style>
    <style:style style:name="P38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officeooo:paragraph-rsid="001ec902" style:font-size-asian="8pt" style:font-size-complex="8pt"/>
    </style:style>
    <style:style style:name="P39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style:font-size-asian="8pt" style:font-size-complex="8pt"/>
    </style:style>
    <style:style style:name="P40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officeooo:paragraph-rsid="00338c83" style:font-size-asian="8pt" style:font-size-complex="8pt"/>
    </style:style>
    <style:style style:name="P41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style:font-size-asian="8pt" style:font-size-complex="8pt"/>
    </style:style>
    <style:style style:name="P42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1413bf" style:font-size-asian="8pt" style:font-size-complex="8pt"/>
    </style:style>
    <style:style style:name="P43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1e7bde" style:font-size-asian="8pt" style:font-size-complex="8pt"/>
    </style:style>
    <style:style style:name="P44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1ec902" style:font-size-asian="8pt" style:font-size-complex="8pt"/>
    </style:style>
    <style:style style:name="P45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27e96b" style:font-size-asian="8pt" style:font-size-complex="8pt"/>
    </style:style>
    <style:style style:name="P46" style:family="paragraph" style:parent-style-name="Standard">
      <style:paragraph-properties fo:orphans="0" fo:widows="0"/>
      <style:text-properties style:use-window-font-color="true" loext:opacity="0%" style:font-name="Carlito" fo:font-size="8pt" style:font-size-asian="8pt" style:font-size-complex="8pt"/>
    </style:style>
    <style:style style:name="P47" style:family="paragraph" style:parent-style-name="Standard">
      <style:paragraph-properties fo:orphans="0" fo:widows="0"/>
      <style:text-properties style:use-window-font-color="true" loext:opacity="0%" style:font-name="Carlito" fo:font-size="8pt" officeooo:paragraph-rsid="001ec902" style:font-size-asian="8pt" style:font-size-complex="8pt"/>
    </style:style>
    <style:style style:name="P48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e7bde" officeooo:paragraph-rsid="001e7bde" style:font-size-asian="8pt" style:font-size-complex="8pt"/>
    </style:style>
    <style:style style:name="P49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e7bde" officeooo:paragraph-rsid="001ec902" style:font-size-asian="8pt" style:font-size-complex="8pt"/>
    </style:style>
    <style:style style:name="P50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413bf" style:font-size-asian="8pt" style:font-size-complex="8pt"/>
    </style:style>
    <style:style style:name="P51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413bf" officeooo:paragraph-rsid="001ec902" style:font-size-asian="8pt" style:font-size-complex="8pt"/>
    </style:style>
    <style:style style:name="P52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Carlito" fo:font-size="8pt" officeooo:paragraph-rsid="001ec902" style:font-size-asian="8pt" style:font-size-complex="8pt"/>
    </style:style>
    <style:style style:name="P5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f0313" officeooo:paragraph-rsid="002f3697" style:font-size-asian="8pt" style:font-size-complex="8pt" fo:hyphenate="false" fo:hyphenation-remain-char-count="2" fo:hyphenation-push-char-count="2" loext:hyphenation-no-caps="false"/>
    </style:style>
    <style:style style:name="P54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26134a" officeooo:paragraph-rsid="002ac448" style:font-size-asian="8pt" style:language-asian="zh" style:country-asian="CN" style:font-size-complex="8pt"/>
    </style:style>
    <style:style style:name="P55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26134a" officeooo:paragraph-rsid="0027e96b" style:font-size-asian="8pt" style:language-asian="zh" style:country-asian="CN" style:font-size-complex="8pt"/>
    </style:style>
    <style:style style:name="P56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f0313" officeooo:paragraph-rsid="002ac448" style:font-size-asian="8pt" style:language-asian="zh" style:country-asian="CN" style:font-size-complex="8pt"/>
    </style:style>
    <style:style style:name="P57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25f7c1" officeooo:paragraph-rsid="002ac448" style:font-size-asian="8pt" style:language-asian="zh" style:country-asian="CN" style:font-size-complex="8pt"/>
    </style:style>
    <style:style style:name="P58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32ec95" officeooo:paragraph-rsid="0028dd41" style:font-size-asian="8pt" style:language-asian="zh" style:country-asian="CN" style:font-size-complex="8pt"/>
    </style:style>
    <style:style style:name="P5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7.601cm" style:auto-text-indent="false" style:page-number="auto" fo:background-color="transparent" style:writing-mode="lr-tb"/>
      <style:text-properties fo:font-size="9pt" officeooo:paragraph-rsid="001e6022" style:font-size-asian="9pt" style:font-size-complex="9pt" fo:hyphenate="false" fo:hyphenation-remain-char-count="2" fo:hyphenation-push-char-count="2" loext:hyphenation-no-caps="false"/>
    </style:style>
    <style:style style:name="P60" style:family="paragraph" style:parent-style-name="Standard">
      <style:text-properties fo:font-size="8pt" officeooo:rsid="001ec902" officeooo:paragraph-rsid="001ec902" style:font-size-asian="8pt" style:font-size-complex="8pt"/>
    </style:style>
    <style:style style:name="P61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fo:font-size="8pt" officeooo:paragraph-rsid="0036e222" style:font-size-asian="8pt" style:font-size-complex="8pt"/>
    </style:style>
    <style:style style:name="P62" style:family="paragraph" style:parent-style-name="Standard">
      <style:paragraph-properties fo:text-align="justify" style:justify-single-word="false"/>
      <style:text-properties fo:font-size="8pt" officeooo:rsid="0016643c" officeooo:paragraph-rsid="003aa80a" style:font-size-asian="8pt" style:font-size-complex="8pt"/>
    </style:style>
    <style:style style:name="P63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style:font-size-asian="8pt" style:font-size-complex="8pt"/>
    </style:style>
    <style:style style:name="P64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style:font-size-asian="8pt" style:font-size-complex="8pt"/>
    </style:style>
    <style:style style:name="P65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413bf" style:font-size-asian="8pt" style:font-size-complex="8pt"/>
    </style:style>
    <style:style style:name="P66" style:family="paragraph" style:parent-style-name="Footer">
      <style:paragraph-properties fo:text-align="start" style:justify-single-word="false"/>
      <style:text-properties style:font-name="Calibri" fo:font-size="11pt" fo:font-weight="normal" style:font-size-asian="11pt" style:font-weight-asian="normal" style:font-size-complex="11pt"/>
    </style:style>
    <style:style style:name="P67" style:family="paragraph" style:parent-style-name="Footer">
      <style:paragraph-properties fo:text-align="start" style:justify-single-word="false"/>
      <style:text-properties style:font-name="Calibri" fo:font-size="10pt" fo:font-weight="normal" style:font-size-asian="10pt" style:font-weight-asian="normal"/>
    </style:style>
    <style:style style:name="P68" style:family="paragraph" style:parent-style-name="Header">
      <style:paragraph-properties fo:text-align="end" style:justify-single-word="false"/>
      <style:text-properties fo:color="#1f497d" loext:opacity="100%" style:font-name="Calibri"/>
    </style:style>
    <style:style style:name="P69" style:family="paragraph" style:parent-style-name="Header">
      <style:paragraph-properties fo:line-height="150%"/>
      <style:text-properties style:font-name="Calibri" fo:font-size="10pt" style:font-size-asian="10pt"/>
    </style:style>
    <style:style style:name="P70" style:family="paragraph" style:parent-style-name="Header">
      <style:paragraph-properties fo:line-height="150%"/>
      <style:text-properties fo:color="#ff4000" loext:opacity="100%" style:text-line-through-style="solid" style:text-line-through-type="single" style:font-name="Calibri" fo:font-size="10pt" style:font-size-asian="10pt"/>
    </style:style>
    <style:style style:name="P71" style:family="paragraph" style:parent-style-name="Header">
      <style:paragraph-properties fo:margin-top="0cm" fo:margin-bottom="0cm" style:contextual-spacing="false" fo:line-height="150%" fo:text-align="start" style:justify-single-word="false" fo:orphans="2" fo:widows="2" fo:hyphenation-ladder-count="no-limit" style:writing-mode="lr-tb">
        <style:tab-stops>
          <style:tab-stop style:position="7.795cm" style:type="center"/>
          <style:tab-stop style:position="15.589cm" style:type="right"/>
        </style:tab-stops>
      </style:paragraph-properties>
      <style:text-properties fo:color="#ff0000" loext:opacity="100%" style:text-line-through-style="solid" style:text-line-through-type="single" style:font-name="Calibri" fo:font-size="9pt" officeooo:rsid="00161a0e" style:font-size-asian="9pt" style:font-size-complex="9pt" fo:hyphenate="false" fo:hyphenation-remain-char-count="2" fo:hyphenation-push-char-count="2" loext:hyphenation-no-caps="false"/>
    </style:style>
    <style:style style:name="P72" style:family="paragraph" style:parent-style-name="Standard">
      <style:paragraph-properties fo:text-align="center" style:justify-single-word="false"/>
      <style:text-properties style:font-name="Calibri" fo:font-size="10pt" fo:background-color="#ffff00" style:font-size-asian="10pt"/>
    </style:style>
    <style:style style:name="P73" style:family="paragraph" style:parent-style-name="Standard">
      <style:text-properties style:font-name="Calibri" fo:font-size="10pt" style:font-size-asian="10pt"/>
    </style:style>
    <style:style style:name="P74" style:family="paragraph" style:parent-style-name="Standard">
      <style:paragraph-properties fo:margin-left="6.502cm" fo:margin-right="0cm" fo:text-indent="0cm" style:auto-text-indent="false"/>
      <style:text-properties style:font-name="Calibri" fo:font-size="9pt" style:font-size-asian="9pt" style:font-size-complex="9pt"/>
    </style:style>
    <style:style style:name="P75" style:family="paragraph" style:parent-style-name="Standard">
      <loext:graphic-properties draw:fill="none"/>
      <style:paragraph-properties fo:margin-left="6.5cm" fo:margin-right="0cm" fo:margin-top="0cm" fo:margin-bottom="0cm" style:contextual-spacing="false" fo:text-align="end" style:justify-single-word="false" fo:orphans="2" fo:widows="2" fo:hyphenation-ladder-count="no-limit" fo:text-indent="1.9cm" style:auto-text-indent="false" fo:background-color="transparent" style:writing-mode="lr-tb">
        <style:tab-stops>
          <style:tab-stop style:position="8.467cm"/>
        </style:tab-stops>
      </style:paragraph-properties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76" style:family="paragraph" style:parent-style-name="Standard">
      <style:text-properties style:font-name="Calibri" fo:font-size="8pt" fo:font-weight="bold" officeooo:paragraph-rsid="001ec902" style:font-size-asian="8pt" style:font-weight-asian="bold" style:font-size-complex="8pt" style:font-weight-complex="bold"/>
    </style:style>
    <style:style style:name="P77" style:family="paragraph" style:parent-style-name="Standard">
      <style:text-properties style:font-name="Calibri" fo:font-size="8pt" officeooo:paragraph-rsid="00338c83" style:font-size-asian="8pt" style:font-size-complex="8pt"/>
    </style:style>
    <style:style style:name="P78" style:family="paragraph" style:parent-style-name="Standard">
      <style:text-properties style:font-name="Calibri" fo:font-size="8pt" officeooo:rsid="001e7bde" officeooo:paragraph-rsid="00338c83" style:font-size-asian="8pt" style:font-size-complex="8pt"/>
    </style:style>
    <style:style style:name="P79" style:family="paragraph" style:parent-style-name="Standard">
      <style:text-properties style:font-name="Calibri" fo:font-size="8pt" officeooo:paragraph-rsid="001e6022" style:font-size-asian="8pt" style:font-size-complex="8pt"/>
    </style:style>
    <style:style style:name="P80" style:family="paragraph" style:parent-style-name="Standard">
      <style:paragraph-properties fo:line-height="150%" fo:text-align="justify" style:justify-single-word="false"/>
      <style:text-properties style:font-name="Calibri" fo:font-size="6pt" style:font-size-asian="6pt" style:font-size-complex="6pt"/>
    </style:style>
    <style:style style:name="P81" style:family="paragraph" style:parent-style-name="Standard">
      <style:text-properties style:font-name="Calibri" fo:font-size="6pt" style:font-size-asian="6pt" style:font-size-complex="6pt"/>
    </style:style>
    <style:style style:name="P82" style:family="paragraph" style:parent-style-name="Standard">
      <style:text-properties style:font-name="Calibri"/>
    </style:style>
    <style:style style:name="P83" style:family="paragraph" style:parent-style-name="Standard">
      <style:paragraph-properties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size-complex="12pt" style:font-weight-complex="bold"/>
    </style:style>
    <style:style style:name="P84" style:family="paragraph" style:parent-style-name="Standard">
      <style:paragraph-properties fo:text-align="center" style:justify-single-word="false"/>
      <style:text-properties style:font-name="Calibri"/>
    </style:style>
    <style:style style:name="P85" style:family="paragraph" style:parent-style-name="Standard">
      <style:paragraph-properties fo:text-align="justify" style:justify-single-word="false"/>
      <style:text-properties style:font-name="Calibri"/>
    </style:style>
    <style:style style:name="P86" style:family="paragraph" style:parent-style-name="Standard">
      <style:paragraph-properties fo:text-align="center" style:justify-single-word="false"/>
      <style:text-properties style:font-name="Carlito" fo:font-size="10pt" fo:font-weight="bold" style:font-size-asian="10pt" style:font-weight-asian="bold" style:font-size-complex="10pt"/>
    </style:style>
    <style:style style:name="P8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start" style:justify-single-word="false" fo:orphans="2" fo:widows="2" fo:hyphenation-ladder-count="no-limit" fo:text-indent="4.701cm" style:auto-text-indent="false" fo:background-color="transparent" style:writing-mode="lr-tb"/>
      <style:text-properties fo:color="#ff0000" loext:opacity="100%" style:text-line-through-style="solid" style:text-line-through-type="single" style:font-name="Calibri" fo:font-size="9pt" style:text-underline-style="solid" style:text-underline-width="auto" style:text-underline-color="font-color" fo:font-weight="bold" officeooo:paragraph-rsid="002f3697" style:font-size-asian="9pt" style:font-weight-asian="bold" style:font-size-complex="9pt" style:font-weight-complex="bold" fo:hyphenate="false" fo:hyphenation-remain-char-count="2" fo:hyphenation-push-char-count="2" loext:hyphenation-no-caps="false"/>
    </style:style>
    <style:style style:name="P88" style:family="paragraph" style:parent-style-name="Standard">
      <style:paragraph-properties fo:text-align="justify" style:justify-single-word="false"/>
      <style:text-properties fo:color="#ff0000" loext:opacity="100%" style:text-line-through-style="solid" style:text-line-through-type="single" style:font-name="Calibri" fo:font-size="8pt" officeooo:rsid="00161a0e" officeooo:paragraph-rsid="003aa80a" style:font-size-asian="8pt" style:font-size-complex="8pt"/>
    </style:style>
    <style:style style:name="P89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Carlito" fo:font-size="8pt" officeooo:paragraph-rsid="001ec902" style:font-size-asian="8pt" style:font-size-complex="8pt"/>
    </style:style>
    <style:style style:name="P9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start" style:justify-single-word="false" fo:orphans="2" fo:widows="2" fo:hyphenation-ladder-count="no-limit" fo:text-indent="4.701cm" style:auto-text-indent="false" fo:background-color="transparent" style:writing-mode="lr-tb"/>
      <style:text-properties style:use-window-font-color="true" loext:opacity="0%" style:text-line-through-style="none" style:text-line-through-type="none" style:font-name="Calibri" fo:font-size="9pt" style:text-underline-style="solid" style:text-underline-width="auto" style:text-underline-color="font-color" fo:font-weight="bold" officeooo:paragraph-rsid="002f3697" style:font-size-asian="9pt" style:font-weight-asian="bold" style:font-size-complex="9pt" style:font-weight-complex="bold" fo:hyphenate="false" fo:hyphenation-remain-char-count="2" fo:hyphenation-push-char-count="2" loext:hyphenation-no-caps="false"/>
    </style:style>
    <style:style style:name="P91" style:family="paragraph" style:parent-style-name="Standard">
      <style:paragraph-properties fo:text-align="center" style:justify-single-word="false"/>
    </style:style>
    <style:style style:name="P9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fo:background-color="transparent" style:writing-mode="lr-tb"/>
      <style:text-properties fo:font-size="9pt" officeooo:paragraph-rsid="0036e222" style:font-size-asian="9pt" style:font-size-complex="9pt" fo:hyphenate="false" fo:hyphenation-remain-char-count="2" fo:hyphenation-push-char-count="2" loext:hyphenation-no-caps="false"/>
    </style:style>
    <style:style style:name="P93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fo:font-size="9pt" officeooo:paragraph-rsid="0036e222" style:font-size-asian="9pt" style:font-size-complex="9pt" fo:hyphenate="false" fo:hyphenation-remain-char-count="2" fo:hyphenation-push-char-count="2" loext:hyphenation-no-caps="false"/>
    </style:style>
    <style:style style:name="P9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7.601cm" style:auto-text-indent="false" style:page-number="auto" fo:background-color="transparent" style:writing-mode="lr-tb"/>
      <style:text-properties fo:font-size="9pt" officeooo:paragraph-rsid="001e6022" style:font-size-asian="9pt" style:font-size-complex="9pt" fo:hyphenate="false" fo:hyphenation-remain-char-count="2" fo:hyphenation-push-char-count="2" loext:hyphenation-no-caps="false"/>
    </style:style>
    <style:style style:name="P95" style:family="paragraph" style:parent-style-name="Standard">
      <style:paragraph-properties fo:margin-left="6.502cm" fo:margin-right="0cm" fo:text-indent="0cm" style:auto-text-indent="false"/>
      <style:text-properties fo:font-size="9pt" style:font-size-asian="9pt" style:font-size-complex="9pt"/>
    </style:style>
    <style:style style:name="P96" style:family="paragraph" style:parent-style-name="Standard">
      <style:paragraph-properties fo:text-align="justify" style:justify-single-word="false"/>
      <style:text-properties fo:font-size="8pt" officeooo:rsid="0016643c" officeooo:paragraph-rsid="003aa80a" style:font-size-asian="8pt" style:font-size-complex="8pt"/>
    </style:style>
    <style:style style:name="P97" style:family="paragraph" style:parent-style-name="Standard">
      <style:paragraph-properties fo:text-align="justify" style:justify-single-word="false"/>
      <style:text-properties fo:color="#2a6099" loext:opacity="100%" style:text-line-through-style="solid" style:text-line-through-type="single" style:font-name="Calibri" fo:font-size="8pt" officeooo:rsid="00161a0e" officeooo:paragraph-rsid="003aa80a" style:font-size-asian="8pt" style:font-size-complex="8pt"/>
    </style:style>
    <style:style style:name="P98" style:family="paragraph" style:parent-style-name="Standard">
      <style:paragraph-properties fo:orphans="0" fo:widows="0"/>
      <style:text-properties fo:color="#2a6099" loext:opacity="100%" style:font-name="Calibri" fo:font-size="10pt" style:font-size-asian="10pt"/>
    </style:style>
    <style:style style:name="P99" style:family="paragraph" style:parent-style-name="Standard">
      <style:text-properties fo:color="#2a6099" loext:opacity="100%" style:font-name="Calibri" fo:font-size="10pt" style:font-size-asian="10pt"/>
    </style:style>
    <style:style style:name="P100" style:family="paragraph" style:parent-style-name="Standard">
      <style:text-properties fo:color="#2a6099" loext:opacity="100%"/>
    </style:style>
    <style:style style:name="P101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02" style:family="paragraph" style:parent-style-name="Standard">
      <style:paragraph-properties fo:text-align="center" style:justify-single-word="false"/>
      <style:text-properties fo:color="#000000" loext:opacity="100%" style:font-name="Calibri" style:font-size-complex="12pt"/>
    </style:style>
    <style:style style:name="P103" style:family="paragraph" style:parent-style-name="Standard">
      <style:paragraph-properties fo:text-align="justify" style:justify-single-word="false"/>
    </style:style>
    <style:style style:name="T1" style:family="text">
      <style:text-properties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color="#2a6099" loext:opacity="100%" fo:font-weight="normal" style:font-weight-asian="normal" style:font-name-complex="Calibri1" style:font-size-complex="12pt" style:font-weight-complex="normal"/>
    </style:style>
    <style:style style:name="T4" style:family="text">
      <style:text-properties fo:color="#2a6099" loext:opacity="100%" style:font-name="Calibri" style:font-size-complex="12pt"/>
    </style:style>
    <style:style style:name="T5" style:family="text">
      <style:text-properties fo:color="#2a6099" loext:opacity="100%" style:font-name="Calibri" fo:font-weight="normal" style:font-weight-asian="normal" style:font-size-complex="12pt" style:font-weight-complex="normal"/>
    </style:style>
    <style:style style:name="T6" style:family="text">
      <style:text-properties fo:color="#2a6099" loext:opacity="100%" style:font-name="Calibri" fo:font-weight="normal" officeooo:rsid="000b4742" style:font-weight-asian="normal" style:font-size-complex="12pt" style:font-weight-complex="normal"/>
    </style:style>
    <style:style style:name="T7" style:family="text">
      <style:text-properties fo:font-size="10pt" style:font-size-asian="10pt"/>
    </style:style>
    <style:style style:name="T8" style:family="text">
      <style:text-properties style:text-position="super 58%" style:text-underline-style="solid" style:text-underline-width="auto" style:text-underline-color="font-color"/>
    </style:style>
    <style:style style:name="T9" style:family="text">
      <style:text-properties style:font-name="Calibri"/>
    </style:style>
    <style:style style:name="T10" style:family="text">
      <style:text-properties style:font-name="Calibri" fo:font-size="11pt" style:font-size-asian="11pt" style:font-size-complex="11pt"/>
    </style:style>
    <style:style style:name="T11" style:family="text">
      <style:text-properties style:font-name="Calibri" style:text-underline-style="solid" style:text-underline-width="auto" style:text-underline-color="font-color" officeooo:rsid="00171d36"/>
    </style:style>
    <style:style style:name="T12" style:family="text">
      <style:text-properties style:font-name="Calibri" fo:font-weight="bold" style:font-weight-asian="bold" style:font-size-complex="12pt" style:font-weight-complex="bold"/>
    </style:style>
    <style:style style:name="T13" style:family="text">
      <style:text-properties style:font-name="Calibri" fo:font-weight="bold" style:font-weight-asian="bold" style:font-weight-complex="bold"/>
    </style:style>
    <style:style style:name="T14" style:family="text">
      <style:text-properties style:font-name="Calibri" fo:font-weight="bold" officeooo:rsid="000f93f4" style:font-weight-asian="bold" style:font-weight-complex="bold"/>
    </style:style>
    <style:style style:name="T15" style:family="text">
      <style:text-properties style:font-name="Calibri" fo:font-weight="bold" officeooo:rsid="000b4742" style:font-weight-asian="bold" style:font-weight-complex="bold"/>
    </style:style>
    <style:style style:name="T16" style:family="text">
      <style:text-properties style:font-name="Calibri" fo:font-weight="bold" officeooo:rsid="00171d36" style:font-weight-asian="bold" style:font-weight-complex="bold"/>
    </style:style>
    <style:style style:name="T17" style:family="text">
      <style:text-properties style:font-name="Calibri" style:font-size-complex="12pt"/>
    </style:style>
    <style:style style:name="T18" style:family="text">
      <style:text-properties style:font-name="Calibri" officeooo:rsid="000f93f4"/>
    </style:style>
    <style:style style:name="T19" style:family="text">
      <style:text-properties style:font-name="Calibri" fo:font-weight="normal" style:font-weight-asian="normal" style:font-weight-complex="normal"/>
    </style:style>
    <style:style style:name="T20" style:family="text">
      <style:text-properties style:font-name="Calibri" officeooo:rsid="00171d36"/>
    </style:style>
    <style:style style:name="T21" style:family="text">
      <style:text-properties fo:color="#ff0000" loext:opacity="100%" style:text-line-through-style="solid" style:text-line-through-type="single"/>
    </style:style>
    <style:style style:name="T22" style:family="text">
      <style:text-properties fo:color="#ff0000" loext:opacity="100%" style:text-line-through-style="solid" style:text-line-through-type="single" style:font-name="Calibri"/>
    </style:style>
    <style:style style:name="T23" style:family="text">
      <style:text-properties fo:color="#ff0000" loext:opacity="100%" style:text-line-through-style="solid" style:text-line-through-type="single" style:font-name="Calibri" style:font-size-complex="12pt"/>
    </style:style>
    <style:style style:name="T24" style:family="text">
      <style:text-properties fo:color="#ff0000" loext:opacity="100%" style:text-line-through-style="solid" style:text-line-through-type="single" style:font-name="Calibri" fo:font-weight="bold" style:font-weight-asian="bold" style:font-weight-complex="bold"/>
    </style:style>
    <style:style style:name="T25" style:family="text">
      <style:text-properties fo:color="#ff0000" loext:opacity="100%" style:text-line-through-style="solid" style:text-line-through-type="single" style:font-name="Calibri" officeooo:rsid="00161a0e"/>
    </style:style>
    <style:style style:name="T26" style:family="text">
      <style:text-properties fo:color="#ff0000" loext:opacity="100%" style:text-line-through-style="solid" style:text-line-through-type="single" style:text-position="super 58%" style:font-name="Calibri" style:text-underline-style="solid" style:text-underline-width="auto" style:text-underline-color="font-color" fo:font-weight="bold" style:font-weight-asian="bold" style:font-weight-complex="bold"/>
    </style:style>
    <style:style style:name="T27" style:family="text">
      <style:text-properties fo:color="#ff0000" loext:opacity="100%" style:text-line-through-style="none" style:text-line-through-type="none" style:font-name="Calibri"/>
    </style:style>
    <style:style style:name="T28" style:family="text">
      <style:text-properties fo:color="#ff0000" loext:opacity="100%" style:text-line-through-style="none" style:text-line-through-type="none" style:font-name="Calibri" fo:font-weight="bold" style:font-weight-asian="bold" style:font-weight-complex="bold"/>
    </style:style>
    <style:style style:name="T29" style:family="text">
      <style:text-properties fo:color="#ff0000" loext:opacity="100%" style:text-line-through-style="none" style:text-line-through-type="none" style:font-name="Calibri" fo:font-weight="normal" officeooo:rsid="00171d36" style:font-weight-asian="normal" style:font-weight-complex="normal"/>
    </style:style>
    <style:style style:name="T30" style:family="text">
      <style:text-properties fo:color="#ff4000" loext:opacity="100%"/>
    </style:style>
    <style:style style:name="T31" style:family="text">
      <style:text-properties fo:text-transform="uppercase" fo:color="#ff4000" loext:opacity="100%"/>
    </style:style>
    <style:style style:name="T32" style:family="text">
      <style:text-properties style:text-line-through-style="solid" style:text-line-through-type="single"/>
    </style:style>
    <style:style style:name="T33" style:family="text">
      <style:text-properties fo:font-weight="bold" style:font-weight-asian="bold"/>
    </style:style>
    <style:style style:name="T34" style:family="text">
      <style:text-properties fo:font-weight="bold" style:font-weight-asian="bold" style:font-weight-complex="bold"/>
    </style:style>
    <style:style style:name="T35" style:family="text">
      <style:text-properties fo:font-weight="bold" officeooo:rsid="001e7bde" style:font-weight-asian="bold" style:font-weight-complex="bold"/>
    </style:style>
    <style:style style:name="T36" style:family="text">
      <style:text-properties fo:font-weight="bold" officeooo:rsid="002ac448" style:font-weight-asian="bold" style:font-weight-complex="bold"/>
    </style:style>
    <style:style style:name="T37" style:family="text">
      <style:text-properties fo:font-weight="bold" officeooo:rsid="0040cf6c" style:font-weight-asian="bold" style:font-weight-complex="bold"/>
    </style:style>
    <style:style style:name="T38" style:family="text">
      <style:text-properties fo:font-weight="bold" officeooo:rsid="00080e8f" style:font-weight-asian="bold"/>
    </style:style>
    <style:style style:name="T39" style:family="text">
      <style:text-properties fo:font-weight="normal" style:font-weight-asian="normal" style:font-weight-complex="normal"/>
    </style:style>
    <style:style style:name="T40" style:family="text">
      <style:text-properties fo:font-weight="normal" officeooo:rsid="00080e8f" style:font-weight-asian="normal" style:font-weight-complex="normal"/>
    </style:style>
    <style:style style:name="T41" style:family="text">
      <style:text-properties fo:font-weight="normal" officeooo:rsid="001e7bde" style:font-weight-asian="normal" style:font-weight-complex="normal"/>
    </style:style>
    <style:style style:name="T42" style:family="text">
      <style:text-properties style:font-name="Carlito" fo:font-size="10pt" fo:font-weight="bold" style:font-size-asian="10pt" style:font-weight-asian="bold" style:font-name-complex="Calibri1" style:font-size-complex="10pt"/>
    </style:style>
    <style:style style:name="T43" style:family="text">
      <style:text-properties style:font-name="Carlito" fo:font-size="10pt" style:font-size-asian="10pt" style:font-size-complex="10pt"/>
    </style:style>
    <style:style style:name="T44" style:family="text">
      <style:text-properties style:font-name="Carlito" fo:font-size="11pt" fo:font-weight="bold" officeooo:rsid="001c9caa" style:font-size-asian="11pt" style:font-weight-asian="bold" style:font-name-complex="Calibri1" style:font-size-complex="11pt"/>
    </style:style>
    <style:style style:name="T45" style:family="text">
      <style:text-properties style:use-window-font-color="true" loext:opacity="0%" style:text-line-through-style="none" style:text-line-through-type="none" style:font-name="Calibri" style:text-underline-style="solid" style:text-underline-width="auto" style:text-underline-color="font-color" fo:font-weight="normal" style:font-weight-asian="normal" style:font-weight-complex="normal"/>
    </style:style>
    <style:style style:name="T46" style:family="text">
      <style:text-properties style:use-window-font-color="true" loext:opacity="0%" style:text-line-through-style="none" style:text-line-through-type="none" style:font-name="Calibri" style:text-underline-style="none" fo:font-weight="normal" style:font-weight-asian="normal" style:font-weight-complex="normal"/>
    </style:style>
    <style:style style:name="T47" style:family="text">
      <style:text-properties style:use-window-font-color="true" loext:opacity="0%" style:text-line-through-style="none" style:text-line-through-type="none" style:font-name="Calibri" style:text-underline-style="none" fo:font-weight="normal" officeooo:rsid="0036e222" style:font-weight-asian="normal" style:font-weight-complex="normal"/>
    </style:style>
    <style:style style:name="T48" style:family="text">
      <style:text-properties style:use-window-font-color="true" loext:opacity="0%" style:text-line-through-style="none" style:text-line-through-type="none" style:font-name="Calibri" style:text-underline-style="none" fo:font-weight="normal" officeooo:rsid="00338c83" style:font-weight-asian="normal" style:font-weight-complex="normal"/>
    </style:style>
    <style:style style:name="T49" style:family="text">
      <style:text-properties style:use-window-font-color="true" loext:opacity="0%" style:text-line-through-style="none" style:text-line-through-type="none" style:font-name="Calibri" fo:font-weight="bold" style:font-weight-asian="bold" style:font-weight-complex="bold"/>
    </style:style>
    <style:style style:name="T50" style:family="text"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ea01" style:font-size-asian="9pt" style:language-asian="zh" style:country-asian="CN" style:font-weight-asian="normal" style:font-size-complex="12pt" style:font-weight-complex="normal"/>
    </style:style>
    <style:style style:name="T51" style:family="text">
      <style:text-properties style:use-window-font-color="true" loext:opacity="0%" style:text-line-through-style="none" style:text-line-through-type="none" style:font-name="Calibri" fo:font-size="10.5pt" style:text-underline-style="none" fo:font-weight="normal" officeooo:rsid="0033ea01" style:font-size-asian="10.5pt" style:font-weight-asian="normal" style:font-size-complex="10.5pt" style:font-weight-complex="normal"/>
    </style:style>
    <style:style style:name="T52" style:family="text">
      <style:text-properties style:use-window-font-color="true" loext:opacity="0%" style:text-line-through-style="none" style:text-line-through-type="none" style:font-name="Calibri" fo:font-size="10.5pt" style:text-underline-style="none" fo:font-weight="normal" officeooo:rsid="0036e222" style:font-size-asian="10.5pt" style:font-weight-asian="normal" style:font-size-complex="10.5pt" style:font-weight-complex="normal"/>
    </style:style>
    <style:style style:name="T53" style:family="text">
      <style:text-properties style:use-window-font-color="true" loext:opacity="0%" style:text-line-through-style="none" style:text-line-through-type="none" style:font-name="Calibri" fo:font-size="10.5pt" style:text-underline-style="none" fo:font-weight="normal" officeooo:rsid="00392b7c" style:font-size-asian="10.5pt" style:font-weight-asian="normal" style:font-size-complex="10.5pt" style:font-weight-complex="normal"/>
    </style:style>
    <style:style style:name="T54" style:family="text">
      <style:text-properties style:use-window-font-color="true" loext:opacity="0%" style:font-name="Carlito" officeooo:rsid="0028dd41" style:language-asian="zh" style:country-asian="CN"/>
    </style:style>
    <style:style style:name="T55" style:family="text">
      <style:text-properties style:use-window-font-color="true" loext:opacity="0%" style:font-name="Carlito" officeooo:rsid="002ac448" style:language-asian="zh" style:country-asian="CN"/>
    </style:style>
    <style:style style:name="T56" style:family="text">
      <style:text-properties officeooo:rsid="001061e7"/>
    </style:style>
    <style:style style:name="T57" style:family="text">
      <style:text-properties officeooo:rsid="001181d3"/>
    </style:style>
    <style:style style:name="T58" style:family="text">
      <style:text-properties officeooo:rsid="001413bf"/>
    </style:style>
    <style:style style:name="T59" style:family="text">
      <style:text-properties fo:font-size="9pt" fo:font-weight="normal" officeooo:rsid="00171d36" style:font-size-asian="9pt" style:font-weight-asian="normal" style:font-size-complex="9pt" style:font-weight-complex="normal"/>
    </style:style>
    <style:style style:name="T60" style:family="text">
      <style:text-properties fo:font-size="9pt" fo:font-weight="normal" officeooo:rsid="003d167b" style:font-size-asian="9pt" style:font-weight-asian="normal" style:font-size-complex="9pt" style:font-weight-complex="normal"/>
    </style:style>
    <style:style style:name="T61" style:family="text">
      <style:text-properties fo:color="#00000a" loext:opacity="100%" style:font-name="Carlito" fo:font-size="11pt" fo:font-weight="bold" officeooo:rsid="001c9caa" style:font-size-asian="11pt" style:language-asian="zh" style:country-asian="CN" style:font-weight-asian="bold" style:font-name-complex="Calibri1" style:font-size-complex="11pt"/>
    </style:style>
    <style:style style:name="T62" style:family="text">
      <style:text-properties style:text-underline-style="solid" style:text-underline-width="auto" style:text-underline-color="font-color" officeooo:rsid="00230488"/>
    </style:style>
    <style:style style:name="T63" style:family="text">
      <style:text-properties style:text-underline-style="solid" style:text-underline-width="auto" style:text-underline-color="font-color" officeooo:rsid="0026134a"/>
    </style:style>
    <style:style style:name="T64" style:family="text">
      <style:text-properties style:text-underline-style="none" officeooo:rsid="00230488"/>
    </style:style>
    <style:style style:name="T65" style:family="text">
      <style:text-properties style:text-underline-style="none" officeooo:rsid="0025f7c1"/>
    </style:style>
    <style:style style:name="T66" style:family="text">
      <style:text-properties style:text-underline-style="none" officeooo:rsid="002ac448"/>
    </style:style>
    <style:style style:name="T67" style:family="text">
      <style:text-properties style:text-underline-style="none" officeooo:rsid="0026134a"/>
    </style:style>
    <style:style style:name="T68" style:family="text">
      <style:text-properties style:text-underline-style="none" fo:font-weight="normal" officeooo:rsid="002b97cc" style:font-weight-asian="normal" style:font-weight-complex="normal"/>
    </style:style>
    <style:style style:name="T69" style:family="text">
      <style:text-properties style:text-underline-style="none" fo:font-weight="normal" officeooo:rsid="0025f7c1" style:font-weight-asian="normal" style:font-weight-complex="normal"/>
    </style:style>
    <style:style style:name="T70" style:family="text">
      <style:text-properties style:text-underline-style="none" fo:font-weight="normal" officeooo:rsid="0026134a" style:font-weight-asian="normal" style:font-weight-complex="normal"/>
    </style:style>
    <style:style style:name="T71" style:family="text">
      <style:text-properties style:text-underline-style="none" fo:font-weight="normal" officeooo:rsid="001e7bde" style:font-weight-asian="normal" style:font-weight-complex="normal"/>
    </style:style>
    <style:style style:name="T72" style:family="text">
      <style:text-properties style:text-underline-style="none" fo:font-weight="bold" officeooo:rsid="002ac448" style:font-weight-asian="bold" style:font-weight-complex="bold"/>
    </style:style>
    <style:style style:name="T73" style:family="text">
      <style:text-properties style:text-underline-style="none" fo:font-weight="bold" officeooo:rsid="002ac448" style:language-asian="zh" style:country-asian="CN" style:font-weight-asian="bold" style:font-weight-complex="bold"/>
    </style:style>
    <style:style style:name="T74" style:family="text">
      <style:text-properties style:text-underline-style="none" officeooo:rsid="00327582"/>
    </style:style>
    <style:style style:name="T75" style:family="text">
      <style:text-properties officeooo:rsid="001e7bde"/>
    </style:style>
    <style:style style:name="T76" style:family="text">
      <style:text-properties style:text-line-through-style="none" style:text-line-through-type="none" fo:font-weight="bold" style:font-weight-asian="bold"/>
    </style:style>
    <style:style style:name="T77" style:family="text">
      <style:text-properties style:text-line-through-style="none" style:text-line-through-type="none" fo:font-weight="bold" officeooo:rsid="001413bf" style:font-weight-asian="bold"/>
    </style:style>
    <style:style style:name="T78" style:family="text">
      <style:text-properties style:text-line-through-style="none" style:text-line-through-type="none" fo:font-weight="bold" officeooo:rsid="001181d3" style:font-weight-asian="bold"/>
    </style:style>
    <style:style style:name="T79" style:family="text">
      <style:text-properties style:text-line-through-style="none" style:text-line-through-type="none" fo:font-weight="bold" officeooo:rsid="001366d8" style:font-weight-asian="bold"/>
    </style:style>
    <style:style style:name="T80" style:family="text">
      <style:text-properties style:text-line-through-style="none" style:text-line-through-type="none" fo:font-weight="normal" style:font-weight-asian="normal" style:font-weight-complex="normal"/>
    </style:style>
    <style:style style:name="T81" style:family="text">
      <style:text-properties style:text-line-through-style="none" style:text-line-through-type="none" fo:font-weight="normal" officeooo:rsid="001181d3" style:font-weight-asian="normal" style:font-weight-complex="normal"/>
    </style:style>
    <style:style style:name="T82" style:family="text">
      <style:text-properties style:text-line-through-style="none" style:text-line-through-type="none" fo:font-weight="normal" officeooo:rsid="001ec902" style:font-weight-asian="normal" style:font-weight-complex="normal"/>
    </style:style>
    <style:style style:name="T83" style:family="text">
      <style:text-properties style:language-asian="zh" style:country-asian="CN"/>
    </style:style>
    <style:style style:name="T84" style:family="text">
      <style:text-properties officeooo:rsid="001181d3" style:language-asian="zh" style:country-asian="CN"/>
    </style:style>
    <style:style style:name="T85" style:family="text">
      <style:text-properties officeooo:rsid="00230488"/>
    </style:style>
    <style:style style:name="T86" style:family="text">
      <style:text-properties officeooo:rsid="0026134a"/>
    </style:style>
    <style:style style:name="T87" style:family="text">
      <style:text-properties officeooo:rsid="0027e96b"/>
    </style:style>
    <style:style style:name="T88" style:family="text">
      <style:text-properties officeooo:rsid="002ac448"/>
    </style:style>
    <style:style style:name="T89" style:family="text">
      <style:text-properties style:font-size-complex="12pt"/>
    </style:style>
    <style:style style:name="T90" style:family="text">
      <style:text-properties officeooo:rsid="002c8775" style:font-size-complex="12pt"/>
    </style:style>
    <style:style style:name="T91" style:family="text">
      <style:text-properties officeooo:rsid="0033ea01" style:font-size-complex="12pt"/>
    </style:style>
    <style:style style:name="T92" style:family="text">
      <style:text-properties officeooo:rsid="002f3697"/>
    </style:style>
    <style:style style:name="T93" style:family="text">
      <style:text-properties officeooo:rsid="001e7bde" style:font-weight-complex="bold"/>
    </style:style>
    <style:style style:name="T94" style:family="text">
      <style:text-properties officeooo:rsid="001e7bde" style:font-weight-complex="normal"/>
    </style:style>
    <style:style style:name="T95" style:family="text">
      <style:text-properties officeooo:rsid="0033ea01"/>
    </style:style>
    <style:style style:name="T96" style:family="text">
      <style:text-properties officeooo:rsid="0040cf6c"/>
    </style:style>
  </office:automatic-styles>
  <office:body>
    <office:text text:use-soft-page-breaks="true">
      <office:forms form:automatic-focus="false" form:apply-design-mode="false"/>
      <text:tracked-changes text:track-changes="false">
        <text:changed-region xml:id="ct107967071041536" text:id="ct107967071041536">
          <text:deletion>
            <office:change-info>
              <dc:creator>Autor desconhecido</dc:creator>
              <dc:date>2025-08-25T14:40:53</dc:date>
            </office:change-info>
            <text:p text:style-name="P19"><text:span text:style-name="T43">MARINHA DO BRASIL</text:span></text:p>
            <text:p text:style-name="P86"/>
            <text:p text:style-name="P19"><text:span text:style-name="less2"><text:span text:style-name="T42">POLICLÍNICA NAVAL DE SÃO PEDRO DA ALDEIA</text:span></text:span></text:p>
          </text:deletion>
        </text:changed-region>
        <text:changed-region xml:id="ct107967081563136" text:id="ct107967081563136">
          <text:insertion>
            <office:change-info>
              <dc:creator>Autor desconhecido</dc:creator>
              <dc:date>2025-09-26T10:54:11</dc:date>
            </office:change-info>
          </text:insertion>
        </text:changed-region>
        <text:changed-region xml:id="ct107967063504944" text:id="ct107967063504944">
          <text:insertion>
            <office:change-info>
              <dc:creator>Autor desconhecido</dc:creator>
              <dc:date>2025-08-25T14:40:19</dc:date>
            </office:change-info>
          </text:insertion>
        </text:changed-region>
        <text:changed-region xml:id="ct107967063505232" text:id="ct107967063505232">
          <text:insertion>
            <office:change-info>
              <dc:creator>Autor desconhecido</dc:creator>
              <dc:date>2025-08-25T14:40:19</dc:date>
            </office:change-info>
          </text:insertion>
        </text:changed-region>
        <text:changed-region xml:id="ct107967093044944" text:id="ct107967093044944">
          <text:insertion>
            <office:change-info>
              <dc:creator>Autor desconhecido</dc:creator>
              <dc:date>2025-08-25T14:40:19</dc:date>
            </office:change-info>
          </text:insertion>
        </text:changed-region>
        <text:changed-region xml:id="ct107967059688960" text:id="ct107967059688960">
          <text:insertion>
            <office:change-info>
              <dc:creator>Autor desconhecido</dc:creator>
              <dc:date>2025-08-25T14:41:00</dc:date>
            </office:change-info>
          </text:insertion>
        </text:changed-region>
        <text:changed-region xml:id="ct107967059689264" text:id="ct107967059689264">
          <text:insertion>
            <office:change-info>
              <dc:creator>Autor desconhecido</dc:creator>
              <dc:date>2025-08-25T14:43:19</dc:date>
            </office:change-info>
          </text:insertion>
        </text:changed-region>
        <text:changed-region xml:id="ct107967059689504" text:id="ct10796705968950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59689744" text:id="ct107967059689744">
          <text:deletion>
            <office:change-info>
              <dc:creator>Autor desconhecido</dc:creator>
              <dc:date>2025-08-25T12:38:57</dc:date>
            </office:change-info>
            <text:p text:style-name="P93"><text:span text:style-name="T9"/></text:p>
            <text:p text:style-name="P92"><text:span text:style-name="T22"/></text:p>
          </text:deletion>
        </text:changed-region>
        <text:changed-region xml:id="ct107967084127632" text:id="ct107967084127632">
          <text:deletion>
            <office:change-info>
              <dc:creator>Autor desconhecido</dc:creator>
              <dc:date>2025-08-25T12:27:53</dc:date>
            </office:change-info>
            <text:p text:style-name="P92"><text:span text:style-name="T22">Diretor(a) da </text:span><text:span text:style-name="less2"><text:span text:style-name="T22">Policlínica Naval de São Pedro da Aldeia</text:span></text:span><text:span text:style-name="T22">.</text:span></text:p>
          </text:deletion>
        </text:changed-region>
        <text:changed-region xml:id="ct107967084127872" text:id="ct107967084127872">
          <text:deletion>
            <office:change-info>
              <dc:creator>Autor desconhecido</dc:creator>
              <dc:date>2025-09-29T11:42:06</dc:date>
            </office:change-info>
            <text:p text:style-name="P92"><text:span text:style-name="T22"/></text:p>
            <text:p text:style-name="P92"><text:span text:style-name="T13"/></text:p>
          </text:deletion>
        </text:changed-region>
        <text:changed-region xml:id="ct107967072891904" text:id="ct107967072891904">
          <text:deletion>
            <office:change-info>
              <dc:creator>Autor desconhecido</dc:creator>
              <dc:date>2025-09-29T11:41:30</dc:date>
            </office:change-info>
            <text:p text:style-name="P92"><text:span text:style-name="T13">DEFERIDO</text:span><text:span text:style-name="T9"> </text:span></text:p>
          </text:deletion>
        </text:changed-region>
        <text:changed-region xml:id="ct107967072892144" text:id="ct10796707289214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72892384" text:id="ct107967072892384">
          <text:deletion>
            <office:change-info>
              <dc:creator>Autor desconhecido</dc:creator>
              <dc:date>2025-08-25T12:35:23</dc:date>
            </office:change-info>
            <text:p text:style-name="P92"><text:span text:style-name="T9"><text:s/></text:span></text:p>
          </text:deletion>
        </text:changed-region>
        <text:changed-region xml:id="ct107967072892624" text:id="ct10796707289262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81654272" text:id="ct107967081654272">
          <text:insertion>
            <office:change-info>
              <dc:creator>Autor desconhecido</dc:creator>
              <dc:date>2025-08-25T14:44:12</dc:date>
            </office:change-info>
          </text:insertion>
        </text:changed-region>
        <text:changed-region xml:id="ct107967081654512" text:id="ct107967081654512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81654752" text:id="ct107967081654752">
          <text:insertion>
            <office:change-info>
              <dc:creator>Autor desconhecido</dc:creator>
              <dc:date>2025-09-17T08:31:57</dc:date>
            </office:change-info>
          </text:insertion>
        </text:changed-region>
        <text:changed-region xml:id="ct107967092824064" text:id="ct10796709282406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92824304" text:id="ct107967092824304">
          <text:deletion>
            <office:change-info>
              <dc:creator>Autor desconhecido</dc:creator>
              <dc:date>2025-08-25T12:35:11</dc:date>
            </office:change-info>
            <text:p text:style-name="P92"><text:span text:style-name="T18">ou</text:span></text:p>
          </text:deletion>
        </text:changed-region>
        <text:changed-region xml:id="ct107967092824544" text:id="ct107967092824544">
          <text:deletion>
            <office:change-info>
              <dc:creator>Autor desconhecido</dc:creator>
              <dc:date>2025-08-25T12:33:29</dc:date>
            </office:change-info>
            <text:p text:style-name="P92"><text:span text:style-name="T18"><text:s/></text:span></text:p>
          </text:deletion>
        </text:changed-region>
        <text:changed-region xml:id="ct107967093025440" text:id="ct107967093025440">
          <text:insertion>
            <office:change-info>
              <dc:creator>Autor desconhecido</dc:creator>
              <dc:date>2025-09-29T11:41:35</dc:date>
            </office:change-info>
          </text:insertion>
        </text:changed-region>
        <text:changed-region xml:id="ct107967076280400" text:id="ct107967076280400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74183664" text:id="ct107967074183664">
          <text:insertion>
            <office:change-info>
              <dc:creator>Autor desconhecido</dc:creator>
              <dc:date>2025-08-25T12:35:16</dc:date>
            </office:change-info>
          </text:insertion>
        </text:changed-region>
        <text:changed-region xml:id="ct107967076281072" text:id="ct107967076281072">
          <text:deletion>
            <office:change-info>
              <dc:creator>Autor desconhecido</dc:creator>
              <dc:date>2025-09-29T11:41:46</dc:date>
            </office:change-info>
            <text:p text:style-name="P59"><text:span text:style-name="T13">INDEFERIDO</text:span><text:span text:style-name="T9"> </text:span></text:p>
          </text:deletion>
        </text:changed-region>
        <text:changed-region xml:id="ct107967073125008" text:id="ct107967073125008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77859328" text:id="ct107967077859328">
          <text:insertion>
            <office:change-info>
              <dc:creator>Autor desconhecido</dc:creator>
              <dc:date>2025-08-25T12:35:19</dc:date>
            </office:change-info>
          </text:insertion>
        </text:changed-region>
        <text:changed-region xml:id="ct107967077859568" text:id="ct107967077859568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59419136" text:id="ct107967059419136">
          <text:insertion>
            <office:change-info>
              <dc:creator>Autor desconhecido</dc:creator>
              <dc:date>2025-08-25T12:37:14</dc:date>
            </office:change-info>
          </text:insertion>
        </text:changed-region>
        <text:changed-region xml:id="ct107967059419376" text:id="ct107967059419376">
          <text:deletion>
            <office:change-info>
              <dc:creator>Autor desconhecido</dc:creator>
              <dc:date>2025-08-25T12:33:15</dc:date>
            </office:change-info>
            <text:p text:style-name="P59"><text:span text:style-name="T13">, de acordo </text:span><text:span text:style-name="T15">com a Portaria de delegação de competência. </text:span><text:span text:style-name="T24">com o inciso XXXIII, <text:s/>art. 5</text:span><text:span text:style-name="T26">o,</text:span><text:span text:style-name="T24"> da Constituição Federal.</text:span></text:p>
          </text:deletion>
        </text:changed-region>
        <text:changed-region xml:id="ct107967060069376" text:id="ct107967060069376">
          <text:insertion>
            <office:change-info>
              <dc:creator>Autor desconhecido</dc:creator>
              <dc:date>2025-09-29T11:43:14</dc:date>
            </office:change-info>
          </text:insertion>
        </text:changed-region>
        <text:changed-region xml:id="ct107967059419616" text:id="ct107967059419616">
          <text:insertion>
            <office:change-info>
              <dc:creator>Autor desconhecido</dc:creator>
              <dc:date>2025-08-25T12:38:00</dc:date>
            </office:change-info>
          </text:insertion>
        </text:changed-region>
        <text:changed-region xml:id="ct107967109849552" text:id="ct107967109849552">
          <text:insertion>
            <office:change-info>
              <dc:creator>Autor desconhecido</dc:creator>
              <dc:date>2025-08-25T12:38:00</dc:date>
            </office:change-info>
          </text:insertion>
        </text:changed-region>
        <text:changed-region xml:id="ct107967109976288" text:id="ct107967109976288">
          <text:insertion>
            <office:change-info>
              <dc:creator>Autor desconhecido</dc:creator>
              <dc:date>2025-09-29T11:44:23</dc:date>
            </office:change-info>
          </text:insertion>
        </text:changed-region>
        <text:changed-region xml:id="ct107967109976528" text:id="ct107967109976528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109976768" text:id="ct107967109976768">
          <text:deletion>
            <office:change-info>
              <dc:creator>Autor desconhecido</dc:creator>
              <dc:date>2025-09-29T11:44:28</dc:date>
            </office:change-info>
            <text:p text:style-name="P7">_____</text:p>
          </text:deletion>
        </text:changed-region>
        <text:changed-region xml:id="ct107967109977008" text:id="ct107967109977008">
          <text:deletion>
            <office:change-info>
              <dc:creator>Autor desconhecido</dc:creator>
              <dc:date>2025-10-22T11:42:46</dc:date>
            </office:change-info>
            <text:p text:style-name="P7"><text:s/>de </text:p>
          </text:deletion>
        </text:changed-region>
        <text:changed-region xml:id="ct107967109977248" text:id="ct107967109977248">
          <text:deletion>
            <office:change-info>
              <dc:creator>Autor desconhecido</dc:creator>
              <dc:date>2025-08-25T14:46:19</dc:date>
            </office:change-info>
            <text:p text:style-name="P7">_____________</text:p>
          </text:deletion>
        </text:changed-region>
        <text:changed-region xml:id="ct107967109977488" text:id="ct107967109977488">
          <text:deletion>
            <office:change-info>
              <dc:creator>Autor desconhecido</dc:creator>
              <dc:date>2025-10-22T11:42:46</dc:date>
            </office:change-info>
            <text:p text:style-name="P7"><text:s/>de </text:p>
          </text:deletion>
        </text:changed-region>
        <text:changed-region xml:id="ct107967109977728" text:id="ct107967109977728">
          <text:deletion>
            <office:change-info>
              <dc:creator>Autor desconhecido</dc:creator>
              <dc:date>2025-09-29T11:44:41</dc:date>
            </office:change-info>
            <text:p text:style-name="P7">________</text:p>
          </text:deletion>
        </text:changed-region>
        <text:changed-region xml:id="ct107967109977968" text:id="ct107967109977968">
          <text:insertion>
            <office:change-info>
              <dc:creator>Autor desconhecido</dc:creator>
              <dc:date>2025-10-22T11:42:48</dc:date>
            </office:change-info>
          </text:insertion>
        </text:changed-region>
        <text:changed-region xml:id="ct107967109978944" text:id="ct10796710997894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109979184" text:id="ct107967109979184">
          <text:insertion>
            <office:change-info>
              <dc:creator>Autor desconhecido</dc:creator>
              <dc:date>2025-08-25T14:46:35</dc:date>
            </office:change-info>
          </text:insertion>
        </text:changed-region>
        <text:changed-region xml:id="ct107967109979424" text:id="ct107967109979424">
          <text:insertion>
            <office:change-info>
              <dc:creator>Autor desconhecido</dc:creator>
              <dc:date>2025-09-29T11:44:52</dc:date>
            </office:change-info>
          </text:insertion>
        </text:changed-region>
        <text:changed-region xml:id="ct107967109979664" text:id="ct10796710997966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74156544" text:id="ct10796707415654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74204240" text:id="ct107967074204240">
          <text:deletion>
            <office:change-info>
              <dc:creator>Autor desconhecido</dc:creator>
              <dc:date>2025-09-29T12:07:43</dc:date>
            </office:change-info>
            <text:p text:style-name="P74"/>
            <text:p text:style-name="P95"/>
          </text:deletion>
        </text:changed-region>
        <text:changed-region xml:id="ct107967081654992" text:id="ct107967081654992">
          <text:deletion>
            <office:change-info>
              <dc:creator>Autor desconhecido</dc:creator>
              <dc:date>2025-09-29T12:00:31</dc:date>
            </office:change-info>
            <text:p text:style-name="P52"><text:span text:style-name="T40">DADOS DO (A) </text:span><text:span text:style-name="T39">REQUERENTE</text:span><text:span text:style-name="T33"> </text:span></text:p>
          </text:deletion>
        </text:changed-region>
        <text:changed-region xml:id="ct107967109772624" text:id="ct107967109772624">
          <text:deletion>
            <office:change-info>
              <dc:creator>Autor desconhecido</dc:creator>
              <dc:date>2025-08-25T12:57:11</dc:date>
            </office:change-info>
            <text:p text:style-name="P52"><text:span text:style-name="T33">(</text:span></text:p>
          </text:deletion>
        </text:changed-region>
        <text:changed-region xml:id="ct107967109772864" text:id="ct107967109772864">
          <text:deletion>
            <office:change-info>
              <dc:creator>Autor desconhecido</dc:creator>
              <dc:date>2025-08-25T12:53:41</dc:date>
            </office:change-info>
            <text:p text:style-name="P52"><text:span text:style-name="T33">Paciente ou </text:span></text:p>
          </text:deletion>
        </text:changed-region>
        <text:changed-region xml:id="ct107967109773152" text:id="ct107967109773152">
          <text:deletion>
            <office:change-info>
              <dc:creator>Autor desconhecido</dc:creator>
              <dc:date>2025-08-25T12:57:14</dc:date>
            </office:change-info>
            <text:p text:style-name="P52"><text:span text:style-name="T33">procurador/curador) </text:span></text:p>
          </text:deletion>
        </text:changed-region>
        <text:changed-region xml:id="ct107967109773392" text:id="ct107967109773392">
          <text:deletion>
            <office:change-info>
              <dc:creator>Autor desconhecido</dc:creator>
              <dc:date>2025-09-29T12:00:31</dc:date>
            </office:change-info>
            <text:p text:style-name="P52"><text:span text:style-name="T33">(PREENCHER EM LETRA DE FORMA/</text:span><text:span text:style-name="T38">LEGÍVEL</text:span><text:span text:style-name="T33">)</text:span></text:p>
          </text:deletion>
        </text:changed-region>
        <text:changed-region xml:id="ct107967074239488" text:id="ct107967074239488">
          <text:insertion>
            <office:change-info>
              <dc:creator>Autor desconhecido</dc:creator>
              <dc:date>2025-09-29T12:00:31</dc:date>
            </office:change-info>
          </text:insertion>
        </text:changed-region>
        <text:changed-region xml:id="ct107967078263280" text:id="ct107967078263280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78229680" text:id="ct107967078229680">
          <text:deletion>
            <office:change-info>
              <dc:creator>Autor desconhecido</dc:creator>
              <dc:date>2025-08-25T12:48:10</dc:date>
            </office:change-info>
            <text:p text:style-name="P41"><text:span text:style-name="T39"><text:s/></text:span></text:p>
          </text:deletion>
        </text:changed-region>
        <text:changed-region xml:id="ct107967059732112" text:id="ct107967059732112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7967081213952" text:id="ct107967081213952">
          <text:insertion>
            <office:change-info>
              <dc:creator>Autor desconhecido</dc:creator>
              <dc:date>2025-09-29T11:49:20</dc:date>
            </office:change-info>
          </text:insertion>
        </text:changed-region>
        <text:changed-region xml:id="ct107967075084944" text:id="ct107967075084944">
          <text:insertion>
            <office:change-info>
              <dc:creator>Autor desconhecido</dc:creator>
              <dc:date>2025-09-29T11:50:01</dc:date>
            </office:change-info>
          </text:insertion>
        </text:changed-region>
        <text:changed-region xml:id="ct107967065472416" text:id="ct107967065472416">
          <text:insertion>
            <office:change-info>
              <dc:creator>Autor desconhecido</dc:creator>
              <dc:date>2025-08-25T12:48:40</dc:date>
            </office:change-info>
          </text:insertion>
        </text:changed-region>
        <text:changed-region xml:id="ct107967076346944" text:id="ct107967076346944">
          <text:deletion>
            <office:change-info>
              <dc:creator>Autor desconhecido</dc:creator>
              <dc:date>2025-08-25T12:49:03</dc:date>
            </office:change-info>
            <text:p text:style-name="P39">CPF: <text:span text:style-name="T32">TELEFONE PARA CONTATO: ( <text:s text:c="4"/>)</text:span></text:p>
          </text:deletion>
        </text:changed-region>
        <text:changed-region xml:id="ct107967073124352" text:id="ct107967073124352">
          <text:deletion>
            <office:change-info>
              <dc:creator>Autor desconhecido</dc:creator>
              <dc:date>2025-08-25T12:49:25</dc:date>
            </office:change-info>
            <text:p text:style-name="P50"><text:span text:style-name="T32">ENDEREÇO: </text:span><text:s/>NIP</text:p>
          </text:deletion>
        </text:changed-region>
        <text:changed-region xml:id="ct107967060070016" text:id="ct107967060070016">
          <text:deletion>
            <office:change-info>
              <dc:creator>Autor desconhecido</dc:creator>
              <dc:date>2025-08-25T12:50:11</dc:date>
            </office:change-info>
            <text:p text:style-name="P50">:</text:p>
          </text:deletion>
        </text:changed-region>
        <text:changed-region xml:id="ct107967109010400" text:id="ct107967109010400">
          <text:insertion>
            <office:change-info>
              <dc:creator>Autor desconhecido</dc:creator>
              <dc:date>2025-09-29T11:50:12</dc:date>
            </office:change-info>
          </text:insertion>
        </text:changed-region>
        <text:changed-region xml:id="ct107967109849216" text:id="ct107967109849216">
          <text:insertion>
            <office:change-info>
              <dc:creator>Autor desconhecido</dc:creator>
              <dc:date>2025-08-25T13:36:30</dc:date>
            </office:change-info>
          </text:insertion>
        </text:changed-region>
        <text:changed-region xml:id="ct107967109975952" text:id="ct107967109975952">
          <text:insertion>
            <office:change-info>
              <dc:creator>Autor desconhecido</dc:creator>
              <dc:date>2025-09-29T11:51:56</dc:date>
            </office:change-info>
          </text:insertion>
        </text:changed-region>
        <text:changed-region xml:id="ct107967109978608" text:id="ct107967109978608">
          <text:insertion>
            <office:change-info>
              <dc:creator>Autor desconhecido</dc:creator>
              <dc:date>2025-09-29T11:52:00</dc:date>
            </office:change-info>
          </text:insertion>
        </text:changed-region>
        <text:changed-region xml:id="ct107967109769616" text:id="ct107967109769616">
          <text:insertion>
            <office:change-info>
              <dc:creator>Autor desconhecido</dc:creator>
              <dc:date>2025-08-25T13:36:34</dc:date>
            </office:change-info>
          </text:insertion>
        </text:changed-region>
        <text:changed-region xml:id="ct107967071430224" text:id="ct107967071430224">
          <text:insertion>
            <office:change-info>
              <dc:creator>Autor desconhecido</dc:creator>
              <dc:date>2025-09-29T11:51:43</dc:date>
            </office:change-info>
          </text:insertion>
        </text:changed-region>
        <text:changed-region xml:id="ct107967064921056" text:id="ct107967064921056">
          <text:insertion>
            <office:change-info>
              <dc:creator>Autor desconhecido</dc:creator>
              <dc:date>2025-08-25T13:04:23</dc:date>
            </office:change-info>
          </text:insertion>
        </text:changed-region>
        <text:changed-region xml:id="ct107967109713104" text:id="ct107967109713104">
          <text:insertion>
            <office:change-info>
              <dc:creator>Autor desconhecido</dc:creator>
              <dc:date>2025-10-02T14:43:59</dc:date>
            </office:change-info>
          </text:insertion>
        </text:changed-region>
        <text:changed-region xml:id="ct107967109714288" text:id="ct107967109714288">
          <text:insertion>
            <office:change-info>
              <dc:creator>Autor desconhecido</dc:creator>
              <dc:date>2025-09-29T11:50:49</dc:date>
            </office:change-info>
          </text:insertion>
        </text:changed-region>
        <text:changed-region xml:id="ct107967109715184" text:id="ct107967109715184">
          <text:insertion>
            <office:change-info>
              <dc:creator>Autor desconhecido</dc:creator>
              <dc:date>2025-08-25T13:02:56</dc:date>
            </office:change-info>
          </text:insertion>
        </text:changed-region>
        <text:changed-region xml:id="ct107967109715472" text:id="ct107967109715472">
          <text:insertion>
            <office:change-info>
              <dc:creator>Autor desconhecido</dc:creator>
              <dc:date>2025-09-29T11:52:27</dc:date>
            </office:change-info>
          </text:insertion>
        </text:changed-region>
        <text:changed-region xml:id="ct107967110065552" text:id="ct107967110065552">
          <text:insertion>
            <office:change-info>
              <dc:creator>Autor desconhecido</dc:creator>
              <dc:date>2025-09-29T11:53:25</dc:date>
            </office:change-info>
          </text:insertion>
        </text:changed-region>
        <text:changed-region xml:id="ct107967108234400" text:id="ct107967108234400">
          <text:insertion>
            <office:change-info>
              <dc:creator>Autor desconhecido</dc:creator>
              <dc:date>2025-09-29T11:54:37</dc:date>
            </office:change-info>
          </text:insertion>
        </text:changed-region>
        <text:changed-region xml:id="ct107967067905840" text:id="ct107967067905840">
          <text:deletion>
            <office:change-info>
              <dc:creator>Autor desconhecido</dc:creator>
              <dc:date>2025-09-29T14:02:25</dc:date>
            </office:change-info>
            <text:p text:style-name="P78"/>
            <text:p text:style-name="P77"/>
          </text:deletion>
        </text:changed-region>
        <text:changed-region xml:id="ct107967108542224" text:id="ct107967108542224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08543728" text:id="ct107967108543728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08544368" text:id="ct107967108544368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08234928" text:id="ct107967108234928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10065792" text:id="ct107967110065792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067909504" text:id="ct107967067909504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08545952" text:id="ct107967108545952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08546816" text:id="ct107967108546816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08770992" text:id="ct107967108770992">
          <text:insertion>
            <office:change-info>
              <dc:creator>Autor desconhecido</dc:creator>
              <dc:date>2025-10-02T14:43:33</dc:date>
            </office:change-info>
          </text:insertion>
        </text:changed-region>
        <text:changed-region xml:id="ct107967068048576" text:id="ct107967068048576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7967108772496" text:id="ct107967108772496">
          <text:deletion>
            <office:change-info>
              <dc:creator>Autor desconhecido</dc:creator>
              <dc:date>2025-09-29T11:45:30</dc:date>
            </office:change-info>
            <text:p text:style-name="P17">Requer ao Senhor(a) que se digne a conceder</text:p>
          </text:deletion>
        </text:changed-region>
        <text:changed-region xml:id="ct107967108769184" text:id="ct107967108769184">
          <text:insertion>
            <office:change-info>
              <dc:creator>Autor desconhecido</dc:creator>
              <dc:date>2025-09-29T11:45:30</dc:date>
            </office:change-info>
          </text:insertion>
        </text:changed-region>
        <text:changed-region xml:id="ct107967108769424" text:id="ct107967108769424">
          <text:insertion>
            <office:change-info>
              <dc:creator>Autor desconhecido</dc:creator>
              <dc:date>2025-09-29T12:03:35</dc:date>
            </office:change-info>
          </text:insertion>
        </text:changed-region>
        <text:changed-region xml:id="ct107967108501232" text:id="ct107967108501232">
          <text:insertion>
            <office:change-info>
              <dc:creator>Autor desconhecido</dc:creator>
              <dc:date>2025-10-02T14:27:40</dc:date>
            </office:change-info>
          </text:insertion>
        </text:changed-region>
        <text:changed-region xml:id="ct107967108501808" text:id="ct107967108501808">
          <text:insertion>
            <office:change-info>
              <dc:creator>Autor desconhecido</dc:creator>
              <dc:date>2025-10-02T14:28:01</dc:date>
            </office:change-info>
          </text:insertion>
        </text:changed-region>
        <text:changed-region xml:id="ct107967108502272" text:id="ct107967108502272">
          <text:insertion>
            <office:change-info>
              <dc:creator>Autor desconhecido</dc:creator>
              <dc:date>2025-10-02T14:38:49</dc:date>
            </office:change-info>
          </text:insertion>
        </text:changed-region>
        <text:changed-region xml:id="ct107967108502752" text:id="ct107967108502752">
          <text:insertion>
            <office:change-info>
              <dc:creator>Autor desconhecido</dc:creator>
              <dc:date>2025-10-03T11:30:40</dc:date>
            </office:change-info>
          </text:insertion>
        </text:changed-region>
        <text:changed-region xml:id="ct107967108503392" text:id="ct107967108503392">
          <text:insertion>
            <office:change-info>
              <dc:creator>Autor desconhecido</dc:creator>
              <dc:date>2025-10-02T14:33:01</dc:date>
            </office:change-info>
          </text:insertion>
        </text:changed-region>
        <text:changed-region xml:id="ct107967108503632" text:id="ct107967108503632">
          <text:insertion>
            <office:change-info>
              <dc:creator>Autor desconhecido</dc:creator>
              <dc:date>2025-10-02T14:37:09</dc:date>
            </office:change-info>
          </text:insertion>
        </text:changed-region>
        <text:changed-region xml:id="ct107967108770064" text:id="ct107967108770064">
          <text:insertion>
            <office:change-info>
              <dc:creator>Autor desconhecido</dc:creator>
              <dc:date>2025-10-02T14:35:28</dc:date>
            </office:change-info>
          </text:insertion>
        </text:changed-region>
        <text:changed-region xml:id="ct107967108503872" text:id="ct107967108503872">
          <text:insertion>
            <office:change-info>
              <dc:creator>Autor desconhecido</dc:creator>
              <dc:date>2025-10-03T11:28:05</dc:date>
            </office:change-info>
          </text:insertion>
        </text:changed-region>
        <text:changed-region xml:id="ct107967108463104" text:id="ct107967108463104">
          <text:insertion>
            <office:change-info>
              <dc:creator>Autor desconhecido</dc:creator>
              <dc:date>2025-10-02T14:36:37</dc:date>
            </office:change-info>
          </text:insertion>
        </text:changed-region>
        <text:changed-region xml:id="ct107967108464544" text:id="ct107967108464544">
          <text:insertion>
            <office:change-info>
              <dc:creator>Autor desconhecido</dc:creator>
              <dc:date>2025-10-03T11:23:54</dc:date>
            </office:change-info>
          </text:insertion>
        </text:changed-region>
        <text:changed-region xml:id="ct107967108466064" text:id="ct107967108466064">
          <text:insertion>
            <office:change-info>
              <dc:creator>Autor desconhecido</dc:creator>
              <dc:date>2025-10-03T11:24:00</dc:date>
            </office:change-info>
          </text:insertion>
        </text:changed-region>
        <text:changed-region xml:id="ct107967108467408" text:id="ct107967108467408">
          <text:insertion>
            <office:change-info>
              <dc:creator>Autor desconhecido</dc:creator>
              <dc:date>2025-10-03T11:27:34</dc:date>
            </office:change-info>
          </text:insertion>
        </text:changed-region>
        <text:changed-region xml:id="ct107967108431984" text:id="ct107967108431984">
          <text:insertion>
            <office:change-info>
              <dc:creator>Autor desconhecido</dc:creator>
              <dc:date>2025-10-03T11:29:44</dc:date>
            </office:change-info>
          </text:insertion>
        </text:changed-region>
        <text:changed-region xml:id="ct107967108467168" text:id="ct107967108467168">
          <text:insertion>
            <office:change-info>
              <dc:creator>Autor desconhecido</dc:creator>
              <dc:date>2025-10-03T11:30:02</dc:date>
            </office:change-info>
          </text:insertion>
        </text:changed-region>
        <text:changed-region xml:id="ct107967068052336" text:id="ct107967068052336">
          <text:insertion>
            <office:change-info>
              <dc:creator>Autor desconhecido</dc:creator>
              <dc:date>2025-10-03T11:28:56</dc:date>
            </office:change-info>
          </text:insertion>
        </text:changed-region>
        <text:changed-region xml:id="ct107967108434592" text:id="ct107967108434592">
          <text:insertion>
            <office:change-info>
              <dc:creator>Autor desconhecido</dc:creator>
              <dc:date>2025-10-03T11:28:56</dc:date>
            </office:change-info>
          </text:insertion>
        </text:changed-region>
        <text:changed-region xml:id="ct107967108464784" text:id="ct107967108464784">
          <text:insertion>
            <office:change-info>
              <dc:creator>Autor desconhecido</dc:creator>
              <dc:date>2025-10-03T11:30:27</dc:date>
            </office:change-info>
          </text:insertion>
        </text:changed-region>
        <text:changed-region xml:id="ct107967108506304" text:id="ct107967108506304">
          <text:insertion>
            <office:change-info>
              <dc:creator>Autor desconhecido</dc:creator>
              <dc:date>2025-10-03T11:31:07</dc:date>
            </office:change-info>
          </text:insertion>
        </text:changed-region>
        <text:changed-region xml:id="ct107967108506544" text:id="ct107967108506544">
          <text:insertion>
            <office:change-info>
              <dc:creator>Autor desconhecido</dc:creator>
              <dc:date>2025-10-03T11:29:08</dc:date>
            </office:change-info>
          </text:insertion>
        </text:changed-region>
        <text:changed-region xml:id="ct107967108432752" text:id="ct107967108432752">
          <text:insertion>
            <office:change-info>
              <dc:creator>Autor desconhecido</dc:creator>
              <dc:date>2025-10-02T14:54:14</dc:date>
            </office:change-info>
          </text:insertion>
        </text:changed-region>
        <text:changed-region xml:id="ct107967108432992" text:id="ct107967108432992">
          <text:insertion>
            <office:change-info>
              <dc:creator>Autor desconhecido</dc:creator>
              <dc:date>2025-10-03T11:24:16</dc:date>
            </office:change-info>
          </text:insertion>
        </text:changed-region>
        <text:changed-region xml:id="ct107967067745120" text:id="ct107967067745120">
          <text:deletion>
            <office:change-info>
              <dc:creator>Autor desconhecido</dc:creator>
              <dc:date>2025-09-29T12:04:09</dc:date>
            </office:change-info>
            <text:p text:style-name="P14"><text:span text:style-name="T34">:</text:span></text:p>
          </text:deletion>
        </text:changed-region>
        <text:changed-region xml:id="ct107967067745360" text:id="ct107967067745360">
          <text:deletion>
            <office:change-info>
              <dc:creator>Autor desconhecido</dc:creator>
              <dc:date>2025-10-02T10:35:38</dc:date>
            </office:change-info>
            <text:p text:style-name="P14"><text:span text:style-name="T34"><text:s/></text:span></text:p>
          </text:deletion>
        </text:changed-region>
        <text:changed-region xml:id="ct107967083286528" text:id="ct107967083286528">
          <text:insertion>
            <office:change-info>
              <dc:creator>Autor desconhecido</dc:creator>
              <dc:date>2025-10-02T14:24:15</dc:date>
            </office:change-info>
          </text:insertion>
        </text:changed-region>
        <text:changed-region xml:id="ct107967067746000" text:id="ct107967067746000">
          <text:insertion>
            <office:change-info>
              <dc:creator>Autor desconhecido</dc:creator>
              <dc:date>2025-08-25T13:07:11</dc:date>
            </office:change-info>
          </text:insertion>
        </text:changed-region>
        <text:changed-region xml:id="ct107967067746240" text:id="ct107967067746240">
          <text:deletion>
            <office:change-info>
              <dc:creator>Autor desconhecido</dc:creator>
              <dc:date>2025-08-25T13:25:53</dc:date>
            </office:change-info>
            <text:p text:style-name="P62"><text:span text:style-name="T9"/></text:p>
            <text:p text:style-name="P88"><text:span text:style-name="T9"/></text:p>
          </text:deletion>
        </text:changed-region>
        <text:changed-region xml:id="ct107967067746480" text:id="ct107967067746480">
          <text:deletion>
            <office:change-info>
              <dc:creator>Autor desconhecido</dc:creator>
              <dc:date>2025-08-25T12:45:58</dc:date>
            </office:change-info>
            <text:p text:style-name="P88">Finalidade: <text:span text:style-name="T30">P</text:span><text:span text:style-name="T31">ara fins de apresentação junto à: </text:span><text:span text:style-name="T30">________________________________________________________</text:span></text:p>
            <text:p text:style-name="P70">___________________________________________________________________________________________________.</text:p>
            <text:p text:style-name="P97"><text:span text:style-name="T9"/></text:p>
          </text:deletion>
        </text:changed-region>
        <text:changed-region xml:id="ct107967067746720" text:id="ct107967067746720">
          <text:deletion>
            <office:change-info>
              <dc:creator>Autor desconhecido</dc:creator>
              <dc:date>2025-08-25T13:11:21</dc:date>
            </office:change-info>
            <text:p text:style-name="P97">SE FOR O CASO DE PROCURADOR/CURADOR, PREENCHER O CAMPO ABAIXO, COM OS DADOS DO PACIENTE:</text:p>
            <table:table table:name="Tabela5" table:style-name="Tabela5">
              <table:table-column table:style-name="Tabela5.A"/>
              <table:table-column table:style-name="Tabela5.B"/>
              <table:table-row table:style-name="Tabela5.1">
                <table:table-cell table:style-name="Tabela5.A1" table:number-columns-spanned="2" office:value-type="string">
                  <text:p text:style-name="P98">NOME COMPLETO:</text:p>
                </table:table-cell>
                <table:covered-table-cell/>
              </table:table-row>
              <table:table-row table:style-name="Tabela5.2">
                <table:table-cell table:style-name="Tabela5.A1" office:value-type="string">
                  <text:p text:style-name="P98">NIP:</text:p>
                </table:table-cell>
                <table:table-cell table:style-name="Tabela5.A1" office:value-type="string">
                  <text:p text:style-name="P98">CPF:</text:p>
                </table:table-cell>
              </table:table-row>
            </table:table>
            <text:p text:style-name="P62"><text:span text:style-name="T25"/></text:p>
          </text:deletion>
        </text:changed-region>
        <text:changed-region xml:id="ct107967067746960" text:id="ct107967067746960">
          <text:deletion>
            <office:change-info>
              <dc:creator>Autor desconhecido</dc:creator>
              <dc:date>2025-08-25T12:47:35</dc:date>
            </office:change-info>
            <text:p text:style-name="P62"><text:span text:style-name="T25">Local de Apresentação da Solicitação: ____________________________________________________________________</text:span></text:p>
          </text:deletion>
        </text:changed-region>
        <text:changed-region xml:id="ct107967067747440" text:id="ct107967067747440">
          <text:deletion>
            <office:change-info>
              <dc:creator>Autor desconhecido</dc:creator>
              <dc:date>2025-08-25T13:11:27</dc:date>
            </office:change-info>
            <text:p text:style-name="P62"><text:span text:style-name="T25">Autorizo a retirada da minha Solicitação por terceiros: ( <text:s text:c="3"/>) NÃO ou ( <text:s text:c="3"/>) SIM</text:span></text:p>
            <text:p text:style-name="P71"/>
            <text:p text:style-name="P69">Ano de início do tratamento ambulatorial ou da primeira internação: ___________________________________________</text:p>
            <text:p text:style-name="P62"><text:span text:style-name="T25"/></text:p>
          </text:deletion>
        </text:changed-region>
        <text:changed-region xml:id="ct107967067747680" text:id="ct107967067747680">
          <text:deletion>
            <office:change-info>
              <dc:creator>Autor desconhecido</dc:creator>
              <dc:date>2025-08-25T12:47:44</dc:date>
            </office:change-info>
            <text:p text:style-name="P62"><text:span text:style-name="T25">Nome do Autorizado: _____________________________________________ Identidade nº ____________________ e CPF: ______________________.</text:span></text:p>
          </text:deletion>
        </text:changed-region>
        <text:changed-region xml:id="ct107967067747920" text:id="ct107967067747920">
          <text:deletion>
            <office:change-info>
              <dc:creator>Autor desconhecido</dc:creator>
              <dc:date>2025-08-25T13:26:17</dc:date>
            </office:change-info>
            <text:p text:style-name="P62"><text:span text:style-name="T25"/></text:p>
            <text:p text:style-name="P99">ASSINATURA: PACIENTE/PROCURADOR: __________________________________________________________________.</text:p>
            <text:p text:style-name="P100"/>
            <text:p text:style-name="P80"/>
            <text:p text:style-name="P62"><text:span text:style-name="T25"/></text:p>
          </text:deletion>
        </text:changed-region>
        <text:changed-region xml:id="ct107967067748160" text:id="ct107967067748160">
          <text:insertion>
            <office:change-info>
              <dc:creator>Autor desconhecido</dc:creator>
              <dc:date>2025-08-25T13:26:21</dc:date>
            </office:change-info>
          </text:insertion>
        </text:changed-region>
        <text:changed-region xml:id="ct107967067747200" text:id="ct107967067747200">
          <text:insertion>
            <office:change-info>
              <dc:creator>Autor desconhecido</dc:creator>
              <dc:date>2025-08-25T13:26:21</dc:date>
            </office:change-info>
          </text:insertion>
        </text:changed-region>
        <text:changed-region xml:id="ct107967067748400" text:id="ct107967067748400">
          <text:insertion>
            <office:change-info>
              <dc:creator>Autor desconhecido</dc:creator>
              <dc:date>2025-10-09T12:26:20</dc:date>
            </office:change-info>
          </text:insertion>
        </text:changed-region>
        <text:changed-region xml:id="ct107967108469664" text:id="ct107967108469664">
          <text:deletion>
            <office:change-info>
              <dc:creator>Autor desconhecido</dc:creator>
              <dc:date>2025-08-25T12:41:59</dc:date>
            </office:change-info>
            <text:p text:style-name="P87">(Assinatura do Requerente)</text:p>
            <text:p text:style-name="P81"/>
            <text:p text:style-name="P73">Declaro que recebi o documento acima requerido: _________________________________________________________</text:p>
            <text:p text:style-name="P82"/>
            <text:p text:style-name="P73">São Pedro da Aldeia, RJ, _______ de ___________________de ___________.</text:p>
            <text:p text:style-name="P73"/>
            <text:p text:style-name="P87"/>
          </text:deletion>
        </text:changed-region>
        <text:changed-region xml:id="ct107967108773072" text:id="ct107967108773072">
          <text:deletion>
            <office:change-info>
              <dc:creator>Autor desconhecido</dc:creator>
              <dc:date>2025-08-25T14:38:15</dc:date>
            </office:change-info>
            <text:p text:style-name="P87">ESPAÇO PARA CONTINUAÇÃO (Caso houver necessidade)</text:p>
            <text:p text:style-name="P101"/>
            <text:p text:style-name="P10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  <text:p text:style-name="P102">______________________________________________________________________________________________________________________________________________________________________</text:p>
            <text:p text:style-name="P102"/>
            <text:p text:style-name="P83">ORIENTAÇÕES DE PREENCHIMENTO</text:p>
            <text:p text:style-name="P84"/>
            <text:p text:style-name="P103"><text:span text:style-name="T12">1- </text:span><text:span text:style-name="T17">O preenchimento deste Requerimento deverá ser feito pelo próprio paciente, exceto quando <text:s text:c="6"/>for menor de 18 anos ou impossibilitado, nesses casos o requerente será o seu Representante Legal/</text:span><text:span text:style-name="T4">Procurador;</text:span></text:p>
            <text:p text:style-name="P85"/>
            <text:p text:style-name="P103"><text:span text:style-name="T12">2- </text:span><text:span text:style-name="T6">Para solicitação de prontuários de outras OMs, o usuário deve solicitar diretamente a OM desejada;</text:span><text:span text:style-name="T5"> </text:span><text:span text:style-name="T23">O Requerente, obrigatoriamente, deverá informar o motivo da sua solicitação e anexar documentos que fundamentam seu pleito, além de anexar cópias (dentro da validade) de RG, CPF e Certidão de Tutela Curatela e Interdição (em situação de pacientes interditos) de ambas as partes, requerente e paciente, caso sejam distintos; <text:s/></text:span></text:p>
            <text:p text:style-name="P85"/>
            <text:p text:style-name="P103"><text:span text:style-name="T12">3-</text:span><text:span text:style-name="T17"> O Requerimento deverá ser preenchido com letra legível e possuir contato telefônico para que possamos estabelecer comunicações;</text:span></text:p>
            <text:p text:style-name="P85"/>
            <text:p text:style-name="P103"><text:span text:style-name="T12">4- </text:span><text:span text:style-name="T17">A Policlínica Naval </text:span><text:span text:style-name="T12">NÃO</text:span><text:span text:style-name="T17"> possui serviço de copiadora aos usuários/pacientes, por isso é necessário que o solicitante forneça suas próprias cópias;</text:span></text:p>
            <text:p text:style-name="P85"/>
            <text:p text:style-name="P35"><text:span text:style-name="T21">5- Obrigatoriamente, o Requerente deverá descrever a Organização Militar que solicita cópia de Prontuário Médico; e</text:span></text:p>
          </text:deletion>
        </text:changed-region>
        <text:changed-region xml:id="ct107967108470544" text:id="ct107967108470544">
          <text:deletion>
            <office:change-info>
              <dc:creator>Autor desconhecido</dc:creator>
              <dc:date>2025-10-03T11:33:27</dc:date>
            </office:change-info>
            <text:p text:style-name="P35"><text:span text:style-name="T21"/></text:p>
            <text:p text:style-name="P35"><text:span text:style-name="T21"/></text:p>
          </text:deletion>
        </text:changed-region>
        <text:changed-region xml:id="ct107967108465024" text:id="ct107967108465024">
          <text:deletion>
            <office:change-info>
              <dc:creator>Autor desconhecido</dc:creator>
              <dc:date>2025-08-25T14:37:43</dc:date>
            </office:change-info>
            <text:p text:style-name="P35"><text:span text:style-name="T21">_____________________________________________________</text:span></text:p>
          </text:deletion>
        </text:changed-region>
        <text:changed-region xml:id="ct107967067749040" text:id="ct107967067749040">
          <text:insertion>
            <office:change-info>
              <dc:creator>Autor desconhecido</dc:creator>
              <dc:date>2025-10-09T12:26:12</dc:date>
            </office:change-info>
          </text:insertion>
        </text:changed-region>
        <text:changed-region xml:id="ct107967083956352" text:id="ct107967083956352">
          <text:insertion>
            <office:change-info>
              <dc:creator>Autor desconhecido</dc:creator>
              <dc:date>2025-10-03T11:38:24</dc:date>
            </office:change-info>
          </text:insertion>
        </text:changed-region>
        <text:changed-region xml:id="ct107967068050640" text:id="ct107967068050640">
          <text:insertion>
            <office:change-info>
              <dc:creator>Autor desconhecido</dc:creator>
              <dc:date>2025-10-03T11:39:00</dc:date>
            </office:change-info>
          </text:inser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change text:change-id="ct107967071041536"/><text:change-start text:change-id="ct107967081563136"/><text:span text:style-name="less2"><text:span text:style-name="T44">REQUERIMENTO P</text:span></text:span><text:span text:style-name="less2"><text:span text:style-name="T61">ADRÃO</text:span></text:span><text:change-end text:change-id="ct107967081563136"/></text:p>
      <text:p text:style-name="P19"><text:change-start text:change-id="ct107967063504944"/><text:span text:style-name="less2"><text:span text:style-name="T61"/></text:span></text:p>
      <text:p text:style-name="P23"><text:change-end text:change-id="ct107967063504944"/><text:span text:style-name="less2"><text:span text:style-name="T52">R</text:span></text:span><text:span text:style-name="less2"><text:span text:style-name="T53">EQUERIMENTO</text:span></text:span><text:span text:style-name="less2"><text:span text:style-name="T52"> N</text:span></text:span><text:span text:style-name="less2"><text:span text:style-name="T53">º ____</text:span></text:span></text:p>
      <text:p text:style-name="P22"><text:span text:style-name="less2"><text:span text:style-name="T51">N</text:span></text:span><text:span text:style-name="less2"><text:span text:style-name="T52">IP: _________________</text:span></text:span><text:span text:style-name="less2"><text:span text:style-name="T47"> <text:s text:c="4"/></text:span></text:span><text:span text:style-name="less2"><text:span text:style-name="T48"><text:s/></text:span></text:span><text:span text:style-name="less2"><text:span text:style-name="T29"><text:s text:c="149"/></text:span></text:span><text:change-start text:change-id="ct107967063505232"/></text:p>
      <text:p text:style-name="P21"><text:change-end text:change-id="ct107967063505232"/><text:span text:style-name="less2"><text:span text:style-name="T60">NUP:____________________</text:span></text:span></text:p>
      <text:p text:style-name="P20"><text:change-start text:change-id="ct107967093044944"/><text:span text:style-name="less2"><text:span text:style-name="T59"/></text:span></text:p>
      <text:p text:style-name="P20"><text:span text:style-name="less2"><text:span text:style-name="T59">Sr(a). Diretor(a) da </text:span></text:span><text:change-end text:change-id="ct107967093044944"/><text:change-start text:change-id="ct107967059688960"/><text:span text:style-name="less2"><text:span text:style-name="T59">Poli</text:span></text:span><text:change-end text:change-id="ct107967059688960"/><text:change-start text:change-id="ct107967059689264"/><text:span text:style-name="less2"><text:span text:style-name="T59">clínica Naval de São Pedro da Aldeia</text:span></text:span><text:change-end text:change-id="ct107967059689264"/><text:change-start text:change-id="ct107967059689504"/></text:p>
      <text:p text:style-name="P93"><text:change-end text:change-id="ct107967059689504"/><text:change text:change-id="ct107967059689744"/><text:change text:change-id="ct107967084127632"/><text:change text:change-id="ct107967084127872"/><text:change text:change-id="ct107967072891904"/><text:span text:style-name="T9"><text:s/><text:tab/><text:tab/><text:tab/><text:tab/><text:tab/><text:tab/> <text:s text:c="3"/></text:span><text:span text:style-name="T27"><text:s text:c="61"/></text:span><text:change-start text:change-id="ct107967072892144"/><text:span text:style-name="T9">( </text:span><text:change-end text:change-id="ct107967072892144"/><text:change text:change-id="ct107967072892384"/><text:change-start text:change-id="ct107967072892624"/><text:span text:style-name="T9"><text:s/></text:span><text:change-end text:change-id="ct107967072892624"/><text:change-start text:change-id="ct107967081654272"/><text:span text:style-name="T9"><text:s/></text:span><text:change-end text:change-id="ct107967081654272"/><text:change-start text:change-id="ct107967081654512"/><text:span text:style-name="T9"><text:s/></text:span><text:change-end text:change-id="ct107967081654512"/><text:change-start text:change-id="ct107967081654752"/><text:span text:style-name="T9"><text:s text:c="3"/></text:span><text:change-end text:change-id="ct107967081654752"/><text:change-start text:change-id="ct107967092824064"/><text:span text:style-name="T9">)</text:span><text:change-end text:change-id="ct107967092824064"/><text:change text:change-id="ct107967092824304"/><text:change text:change-id="ct107967092824544"/><text:change-start text:change-id="ct107967093025440"/><text:span text:style-name="T18"> </text:span><text:span text:style-name="T14">DEFERIDO</text:span><text:change-end text:change-id="ct107967093025440"/><text:change-start text:change-id="ct107967076280400"/><text:span text:style-name="T9"> </text:span><text:change-end text:change-id="ct107967076280400"/><text:change-start text:change-id="ct107967074183664"/></text:p>
      <text:p text:style-name="P59"><text:change-end text:change-id="ct107967074183664"/><text:change text:change-id="ct107967076281072"/><text:span text:style-name="T9"><text:s text:c="64"/></text:span><text:change-start text:change-id="ct107967073125008"/><text:span text:style-name="T9">( </text:span><text:change-end text:change-id="ct107967073125008"/><text:change-start text:change-id="ct107967077859328"/><text:span text:style-name="T9"><text:s text:c="3"/></text:span><text:change-end text:change-id="ct107967077859328"/><text:change-start text:change-id="ct107967077859568"/><text:span text:style-name="T9"><text:s text:c="3"/>)</text:span><text:change-end text:change-id="ct107967077859568"/><text:change-start text:change-id="ct107967059419136"/><text:span text:style-name="T9"> </text:span><text:span text:style-name="T13">INDEFERIDO</text:span><text:change-end text:change-id="ct107967059419136"/><text:change text:change-id="ct107967059419376"/><text:span text:style-name="T28"> </text:span><text:span text:style-name="T49">_________________</text:span><text:change-start text:change-id="ct107967060069376"/><text:span text:style-name="T46"> </text:span><text:span text:style-name="T45"><text:s text:c="103"/></text:span><text:change-end text:change-id="ct107967060069376"/><text:change-start text:change-id="ct107967059419616"/></text:p>
      <text:p text:style-name="P8"><text:tab/> <text:s/><text:change-end text:change-id="ct107967059419616"/><text:s text:c="62"/>_________________________________</text:p>
      <text:p text:style-name="P12"><text:s text:c="78"/>_________________________________</text:p>
      <text:p text:style-name="P12"><text:change-start text:change-id="ct107967109849552"/><text:tab/> <text:s/><text:change-end text:change-id="ct107967109849552"/><text:change-start text:change-id="ct107967109976288"/></text:p>
      <text:p text:style-name="P7"><text:change-end text:change-id="ct107967109976288"/><text:change-start text:change-id="ct107967109976528"/>São Pedro da Aldeia, RJ <text:change-end text:change-id="ct107967109976528"/><text:change text:change-id="ct107967109976768"/><text:change text:change-id="ct107967109977008"/><text:change text:change-id="ct107967109977248"/><text:change text:change-id="ct107967109977488"/><text:change text:change-id="ct107967109977728"/><text:change-start text:change-id="ct107967109977968"/><text:span text:style-name="T74">na data da assinatura</text:span><text:change-end text:change-id="ct107967109977968"/><text:change-start text:change-id="ct107967109978944"/>.</text:p>
      <text:p text:style-name="P10"><text:change-end text:change-id="ct107967109978944"/><text:change-start text:change-id="ct107967109979184"/><text:s text:c="7"/><text:change-end text:change-id="ct107967109979184"/><text:change-start text:change-id="ct107967109979424"/><text:s text:c="6"/><text:change-end text:change-id="ct107967109979424"/><text:s text:c="33"/><text:change-start text:change-id="ct107967109979664"/>Por ordem:<text:change-end text:change-id="ct107967109979664"/></text:p>
      <text:p text:style-name="P9"/>
      <text:p text:style-name="P9"><text:change-start text:change-id="ct107967074156544"/></text:p>
      <text:p text:style-name="P95"><text:change-end text:change-id="ct107967074156544"/><text:change text:change-id="ct107967074204240"/></text:p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table:number-columns-spanned="3" office:value-type="string">
            <text:p text:style-name="P52"><text:change text:change-id="ct107967081654992"/><text:change text:change-id="ct107967109772624"/><text:change text:change-id="ct107967109772864"/><text:change text:change-id="ct107967109773152"/><text:change text:change-id="ct107967109773392"/><text:change-start text:change-id="ct107967074239488"/><text:span text:style-name="T81">DADOS DO </text:span><text:span text:style-name="T82">REQUERENTE</text:span><text:span text:style-name="T80"> <text:s/></text:span><text:span text:style-name="T76">(PREENCHER EM LETRA DE FORMA/</text:span><text:span text:style-name="T78">LEGÍVEL</text:span><text:span text:style-name="T76">)</text:span><text:change-end text:change-id="ct107967074239488"/></text:p>
          </table:table-cell>
          <table:covered-table-cell/>
          <table:covered-table-cell/>
        </table:table-row>
        <table:table-row table:style-name="Tabela2.2">
          <table:table-cell table:style-name="Tabela2.A1" table:number-columns-spanned="3" office:value-type="string">
            <text:p text:style-name="P41"><text:change-start text:change-id="ct107967078263280"/>NOME <text:span text:style-name="T39">COMPLETO</text:span><text:change-end text:change-id="ct107967078263280"/><text:change text:change-id="ct107967078229680"/><text:change-start text:change-id="ct107967059732112"/><text:span text:style-name="T39">:</text:span><text:change-end text:change-id="ct107967059732112"/></text:p>
          </table:table-cell>
          <table:covered-table-cell/>
          <table:covered-table-cell/>
        </table:table-row>
        <table:table-row table:style-name="Tabela2.2">
          <table:table-cell table:style-name="Tabela2.A3" table:number-columns-spanned="3" office:value-type="string">
            <text:p text:style-name="P48"><text:change-start text:change-id="ct107967081213952"/>POSTO/GRAD./CATEGORIA FUNCIONAL e NIP:<text:change-end text:change-id="ct107967081213952"/></text:p>
          </table:table-cell>
          <table:covered-table-cell/>
          <table:covered-table-cell/>
        </table:table-row>
        <table:table-row table:style-name="Tabela2.2">
          <table:table-cell table:style-name="Tabela2.A1" office:value-type="string">
            <text:p text:style-name="P39"><text:change-start text:change-id="ct107967075084944"/><text:span text:style-name="T75">N° </text:span><text:change-end text:change-id="ct107967075084944"/><text:change-start text:change-id="ct107967065472416"/>IDENTIDADE: <text:change-end text:change-id="ct107967065472416"/><text:change text:change-id="ct107967076346944"/></text:p>
          </table:table-cell>
          <table:table-cell table:style-name="Tabela2.B4" office:value-type="string">
            <text:p text:style-name="P50"><text:change text:change-id="ct107967073124352"/><text:change text:change-id="ct107967060070016"/><text:change-start text:change-id="ct107967109010400"/><text:span text:style-name="T75">ORGÃO EXPEDIDOR</text:span><text:change-end text:change-id="ct107967109010400"/><text:change-start text:change-id="ct107967109849216"/>:<text:change-end text:change-id="ct107967109849216"/></text:p>
          </table:table-cell>
          <table:table-cell table:style-name="Tabela2.A1" office:value-type="string">
            <text:p text:style-name="P42"><text:change-start text:change-id="ct107967109975952"/><text:span text:style-name="T75">DATA DA EX</text:span><text:change-end text:change-id="ct107967109975952"/><text:change-start text:change-id="ct107967109978608"/><text:span text:style-name="T75">PEDIÇÃO</text:span><text:change-end text:change-id="ct107967109978608"/><text:change-start text:change-id="ct107967109769616"/><text:span text:style-name="T56">:</text:span><text:change-end text:change-id="ct107967109769616"/></text:p>
          </table:table-cell>
        </table:table-row>
        <table:table-row table:style-name="Tabela2.2">
          <table:table-cell table:style-name="Tabela2.A3" office:value-type="string">
            <text:p text:style-name="P43"><text:change-start text:change-id="ct107967071430224"/><text:span text:style-name="T57">CPF/</text:span><text:span text:style-name="T58">CNPJ</text:span><text:span text:style-name="T56">:</text:span><text:change-end text:change-id="ct107967071430224"/></text:p>
          </table:table-cell>
          <table:table-cell table:style-name="Tabela2.A3" table:number-columns-spanned="2" office:value-type="string">
            <text:p text:style-name="P46"><text:change-start text:change-id="ct107967064921056"/>E-MAIL:<text:change-end text:change-id="ct107967064921056"/></text:p>
          </table:table-cell>
          <table:covered-table-cell/>
        </table:table-row>
        <table:table-row table:style-name="Tabela2.2">
          <table:table-cell table:style-name="Tabela2.A3" office:value-type="string">
            <text:p text:style-name="P45"><text:change-start text:change-id="ct107967109713104"/>ENDEREÇO:<text:change-end text:change-id="ct107967109713104"/></text:p>
          </table:table-cell>
          <table:table-cell table:style-name="Tabela2.A3" table:number-columns-spanned="2" office:value-type="string">
            <text:p text:style-name="P43"><text:change-start text:change-id="ct107967109714288"/>TELEFONE<text:span text:style-name="T75">S/WHATSAPP</text:span>: ( <text:s text:c="4"/>)<text:change-end text:change-id="ct107967109714288"/></text:p>
          </table:table-cell>
          <table:covered-table-cell/>
        </table:table-row>
        <table:table-row table:style-name="Tabela2.7">
          <table:table-cell table:style-name="Tabela2.A3" table:number-columns-spanned="3" office:value-type="string">
            <text:p text:style-name="P40">( <text:s text:c="3"/>) MILITAR ATIVA <text:s text:c="3"/>( <text:s text:c="4"/>) MILITAR VETERANO ( <text:s text:c="4"/>) <text:span text:style-name="T57">MILITAR DE OUTRA FORÇA <text:s text:c="4"/></text:span>( <text:s text:c="4"/>) DEPENDENTE <text:s/>( <text:s text:c="4"/>) SERVIDOR<text:span text:style-name="T57">(A)</text:span> CIVIL</text:p>
            <text:p text:style-name="P40"/>
            <text:p text:style-name="P40"><text:span text:style-name="T84">( <text:s text:c="4"/>)</text:span><text:span text:style-name="T83"> PENSIONISTA <text:s text:c="5"/>( <text:s text:c="4"/>) </text:span><text:span text:style-name="T84">ADVOGADO <text:s text:c="14"/>( <text:s text:c="4"/>) </text:span><text:span text:style-name="T83">PROCURADOR/</text:span><text:span text:style-name="T84">CURADOR <text:s text:c="6"/>( <text:s text:c="4"/>) INSTITUIÇÃO <text:s/></text:span><text:change-start text:change-id="ct107967109715184"/><text:s text:c="4"/><text:span text:style-name="T84"><text:s/></text:span><text:change-end text:change-id="ct107967109715184"/></text:p>
          </table:table-cell>
          <table:covered-table-cell/>
          <table:covered-table-cell/>
        </table:table-row>
      </table:table>
      <text:p text:style-name="P6"><text:change-start text:change-id="ct107967109715472"/></text:p>
      <text:p text:style-name="P13">Em caso de não ser o <text:change-end text:change-id="ct107967109715472"/><text:change-start text:change-id="ct107967110065552"/>(a) autor (a) desta requisição o próprio paciente, o (a) requerente: <text:change-end text:change-id="ct107967110065552"/><text:change-start text:change-id="ct107967108234400"/></text:p>
      <text:change-end text:change-id="ct107967108234400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7">P<text:span text:style-name="T75">OSSUI CURATELA DO PACIENTE ? <text:s/></text:span><text:span text:style-name="T41">( <text:s text:c="9"/></text:span><text:span text:style-name="T39">) </text:span><text:span text:style-name="T41">SIM <text:s text:c="3"/></text:span><text:span text:style-name="T75"><text:s text:c="6"/></text:span><text:span text:style-name="T41">( <text:s text:c="10"/>) NÃO</text:span></text:p>
          </table:table-cell>
          <table:table-cell table:style-name="Tabela1.B1" office:value-type="string">
            <text:p text:style-name="P37"><text:span text:style-name="T41"><text:s/></text:span><text:span text:style-name="T93">POSSUI PROCURAÇÃO? <text:s/></text:span><text:span text:style-name="T41"><text:s text:c="6"/>( <text:s text:c="9"/>) SIM <text:s text:c="3"/></text:span><text:span text:style-name="T94"><text:s text:c="12"/></text:span><text:span text:style-name="T41"><text:s text:c="4"/>( <text:s text:c="10"/>) NÃO</text:span></text:p>
          </table:table-cell>
        </table:table-row>
      </table:table>
      <text:p text:style-name="P77"><text:change text:change-id="ct107967067905840"/></text:p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table:number-columns-spanned="3" office:value-type="string">
            <text:p text:style-name="P52"><text:change-start text:change-id="ct107967108542224"/><text:span text:style-name="T81">DADOS DO </text:span><text:span text:style-name="T80">PACIENTE <text:s/></text:span><text:span text:style-name="T76">(PREENCHER </text:span><text:span text:style-name="T77">SOMENTE </text:span><text:span text:style-name="T78">NOS CASOS DE </text:span><text:span text:style-name="T79">CURADOR/</text:span><text:span text:style-name="T78">PROCURADOR </text:span><text:span text:style-name="T76">EM LETRA DE FORMA/</text:span><text:span text:style-name="T78">LEGÍVEL</text:span><text:span text:style-name="T76">)</text:span><text:change-end text:change-id="ct107967108542224"/></text:p>
          </table:table-cell>
          <table:covered-table-cell/>
          <table:covered-table-cell/>
        </table:table-row>
        <table:table-row table:style-name="Tabela3.2">
          <table:table-cell table:style-name="Tabela3.A1" table:number-columns-spanned="3" office:value-type="string">
            <text:p text:style-name="P44"><text:change-start text:change-id="ct107967108543728"/>NOME <text:span text:style-name="T39">COMPLETO:</text:span><text:change-end text:change-id="ct107967108543728"/></text:p>
          </table:table-cell>
          <table:covered-table-cell/>
          <table:covered-table-cell/>
        </table:table-row>
        <table:table-row table:style-name="Tabela3.2">
          <table:table-cell table:style-name="Tabela3.A3" table:number-columns-spanned="3" office:value-type="string">
            <text:p text:style-name="P49"><text:change-start text:change-id="ct107967108544368"/>POSTO/GRAD./CATEGORIA FUNCIONAL e NIP:<text:change-end text:change-id="ct107967108544368"/></text:p>
          </table:table-cell>
          <table:covered-table-cell/>
          <table:covered-table-cell/>
        </table:table-row>
        <table:table-row table:style-name="Tabela3.2">
          <table:table-cell table:style-name="Tabela3.A1" office:value-type="string">
            <text:p text:style-name="P38"><text:change-start text:change-id="ct107967108234928"/><text:span text:style-name="T75">N° </text:span>IDENTIDADE: <text:change-end text:change-id="ct107967108234928"/></text:p>
          </table:table-cell>
          <table:table-cell table:style-name="Tabela3.B4" office:value-type="string">
            <text:p text:style-name="P51"><text:change-start text:change-id="ct107967110065792"/><text:span text:style-name="T75">ORGÃO EXPEDIDOR</text:span>:<text:change-end text:change-id="ct107967110065792"/></text:p>
          </table:table-cell>
          <table:table-cell table:style-name="Tabela3.A1" office:value-type="string">
            <text:p text:style-name="P44"><text:change-start text:change-id="ct107967067909504"/><text:span text:style-name="T75">DATA DA EXPEDIÇÃO</text:span><text:span text:style-name="T56">:</text:span><text:change-end text:change-id="ct107967067909504"/></text:p>
          </table:table-cell>
        </table:table-row>
        <table:table-row table:style-name="Tabela3.2">
          <table:table-cell table:style-name="Tabela3.A3" office:value-type="string">
            <text:p text:style-name="P44"><text:change-start text:change-id="ct107967108545952"/><text:span text:style-name="T57">CPF/</text:span><text:span text:style-name="T58">CNPJ</text:span><text:span text:style-name="T56">:</text:span><text:change-end text:change-id="ct107967108545952"/></text:p>
          </table:table-cell>
          <table:table-cell table:style-name="Tabela3.A3" table:number-columns-spanned="2" office:value-type="string">
            <text:p text:style-name="P47"><text:change-start text:change-id="ct107967108546816"/>E-MAIL:<text:change-end text:change-id="ct107967108546816"/></text:p>
          </table:table-cell>
          <table:covered-table-cell/>
        </table:table-row>
        <table:table-row table:style-name="Tabela3.2">
          <table:table-cell table:style-name="Tabela3.A3" office:value-type="string">
            <text:p text:style-name="P45"><text:change-start text:change-id="ct107967108770992"/>ENDEREÇO:<text:change-end text:change-id="ct107967108770992"/></text:p>
          </table:table-cell>
          <table:table-cell table:style-name="Tabela3.A3" table:number-columns-spanned="2" office:value-type="string">
            <text:p text:style-name="P44"><text:change-start text:change-id="ct107967068048576"/>TELEFONE<text:span text:style-name="T75">S/WHATSAPP</text:span>: ( <text:s text:c="4"/>)<text:change-end text:change-id="ct107967068048576"/></text:p>
          </table:table-cell>
          <table:covered-table-cell/>
        </table:table-row>
        <table:table-row table:style-name="Tabela3.2">
          <table:table-cell table:style-name="Tabela3.A3" table:number-columns-spanned="3" office:value-type="string">
            <text:p text:style-name="P40"><text:span text:style-name="T83">( <text:s/>) MILITAR ATIVA <text:s/>( <text:s/>) MILITAR VETERANO <text:s/>( <text:s/>) </text:span><text:span text:style-name="T84">MILITAR DE OUTRA FORÇA <text:s/></text:span><text:span text:style-name="T83">( <text:s/>) DEPENDENTE <text:s/>( <text:s/>) SERVIDOR</text:span><text:span text:style-name="T84">(A)</text:span><text:span text:style-name="T83"> CIVIL <text:s/></text:span><text:span text:style-name="T84">( <text:s/>)</text:span><text:span text:style-name="T83"> PENSIONISTA <text:s/></text:span></text:p>
          </table:table-cell>
          <table:covered-table-cell/>
          <table:covered-table-cell/>
        </table:table-row>
      </table:table>
      <text:p text:style-name="P17"><text:change text:change-id="ct107967108772496"/><text:change-start text:change-id="ct107967108769184"/></text:p>
      <text:p text:style-name="P60"><text:change-end text:change-id="ct107967108769184"/><text:change-start text:change-id="ct107967108769424"/><text:span text:style-name="T19">Venho, respeitosamente, requerer:</text:span><text:span text:style-name="T13"> </text:span><text:change-end text:change-id="ct107967108769424"/></text:p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4"><text:change-start text:change-id="ct107967108501232"/>( <text:s text:c="5"/>) Autorização para realização de exames<text:change-end text:change-id="ct107967108501232"/><text:change-start text:change-id="ct107967108501808"/> ou consultas em Organizações de Saúde Externa (OSE)<text:change-end text:change-id="ct107967108501808"/><text:change-start text:change-id="ct107967108502272"/>.<text:change-end text:change-id="ct107967108502272"/><text:change-start text:change-id="ct107967108502752"/> <text:span text:style-name="T72">(PNSPA-10)</text:span><text:change-end text:change-id="ct107967108502752"/></text:p>
          </table:table-cell>
        </table:table-row>
        <table:table-row table:style-name="Tabela4.1">
          <table:table-cell table:style-name="Tabela4.A2" office:value-type="string">
            <text:p text:style-name="P55"><text:change-start text:change-id="ct107967108503392"/>( <text:s text:c="5"/>) Relatório Médico<text:change-end text:change-id="ct107967108503392"/><text:change-start text:change-id="ct107967108503632"/> <text:span text:style-name="T87">da</text:span> <text:span text:style-name="T87">e</text:span><text:change-end text:change-id="ct107967108503632"/><text:change-start text:change-id="ct107967108770064"/><text:span text:style-name="T87">specialidade (ex: urologia, pediatria...): </text:span>__________<text:change-end text:change-id="ct107967108770064"/><text:change-start text:change-id="ct107967108503872"/>_________________________________________<text:change-end text:change-id="ct107967108503872"/><text:change-start text:change-id="ct107967108463104"/>_ <text:span text:style-name="T85">Período de </text:span><text:span text:style-name="T62"><text:s text:c="9"/>/ <text:s text:c="8"/>/ <text:s text:c="9"/></text:span><text:span text:style-name="T64"><text:s text:c="2"/>a </text:span><text:span text:style-name="T62"><text:s text:c="10"/>/ <text:s text:c="9"/>/ <text:s text:c="11"/></text:span><text:span text:style-name="T64">.</text:span><text:change-end text:change-id="ct107967108463104"/><text:change-start text:change-id="ct107967108464544"/><text:span text:style-name="T64"> </text:span><text:change-end text:change-id="ct107967108464544"/><text:change-start text:change-id="ct107967108466064"/><text:span text:style-name="T72">(PNSPA-10)</text:span><text:change-end text:change-id="ct107967108466064"/></text:p>
          </table:table-cell>
        </table:table-row>
        <table:table-row table:style-name="Tabela4.1">
          <table:table-cell table:style-name="Tabela4.A2" office:value-type="string">
            <text:p text:style-name="P56"><text:change-start text:change-id="ct107967108467408"/>( <text:s text:c="5"/>) <text:span text:style-name="T88">Documentos atinentes às</text:span><text:span text:style-name="T85"> Especialidades de </text:span><text:span text:style-name="T88">Apoio </text:span><text:span text:style-name="T85">Saúde </text:span><text:s/>(<text:span text:style-name="T87">ex: </text:span><text:span text:style-name="T88">fis</text:span><text:span text:style-name="T87">i</text:span><text:span text:style-name="T88">oterapia, fonoaudiologia, nutrição…</text:span>)<text:span text:style-name="T87">: </text:span><text:span text:style-name="T86">_______________________ <text:s text:c="16"/></text:span><text:span text:style-name="T85">Período de </text:span><text:span text:style-name="T62"><text:s text:c="9"/>/ <text:s text:c="8"/>/ <text:s text:c="9"/></text:span><text:span text:style-name="T64"><text:s text:c="2"/>a </text:span><text:span text:style-name="T62"><text:s text:c="10"/>/ <text:s text:c="9"/>/ <text:s text:c="11"/></text:span><text:span text:style-name="T64">. </text:span><text:span text:style-name="T72">(PNSPA-50)</text:span><text:change-end text:change-id="ct107967108467408"/></text:p>
          </table:table-cell>
        </table:table-row>
        <table:table-row table:style-name="Tabela4.1">
          <table:table-cell table:style-name="Tabela4.A2" office:value-type="string">
            <text:p text:style-name="P53"><text:change-start text:change-id="ct107967108431984"/>( <text:s text:c="5"/>) Cópia de Prontuário <text:span text:style-name="T85">M</text:span>édico <text:span text:style-name="T92">da PNSPA – Não recebemos solicitações de cópias de Prontuário Médico</text:span> <text:span text:style-name="T92">de outra OM</text:span> <text:span text:style-name="T92">de saúde, devendo as solicitações de cópias de Prontuário Médico ser solicitada diretamente na Unidade de Saúde Requerida. </text:span><text:s text:c="162"/>( <text:s text:c="5"/>) <text:span text:style-name="T85">Integral </text:span><text:s text:c="2"/>( <text:s text:c="5"/>) <text:span text:style-name="T85">Parcial - </text:span><text:span text:style-name="T92">informar o p</text:span><text:span text:style-name="T85">eríodo: de </text:span><text:span text:style-name="T62"><text:s text:c="11"/>/ <text:s text:c="10"/>/ <text:s text:c="10"/></text:span><text:span text:style-name="T64"><text:s/>a </text:span><text:span text:style-name="T62"><text:s text:c="12"/>/ <text:s text:c="10"/>/ <text:s text:c="12"/></text:span><text:span text:style-name="T64">.</text:span><text:change-end text:change-id="ct107967108431984"/><text:change-start text:change-id="ct107967108467168"/><text:span text:style-name="T64"> </text:span><text:span text:style-name="T73">(PNSPA-50)</text:span><text:change-end text:change-id="ct107967108467168"/></text:p>
          </table:table-cell>
        </table:table-row>
        <table:table-row table:style-name="Tabela4.1">
          <table:table-cell table:style-name="Tabela4.A2" office:value-type="string">
            <text:p text:style-name="P56"><text:change-start text:change-id="ct107967068052336"/>( <text:s text:c="5"/>) <text:span text:style-name="T86">Solicitação de visita domiciliar (SAD). </text:span><text:span text:style-name="T36">(PNSPA-</text:span><text:change-end text:change-id="ct107967068052336"/><text:span text:style-name="T37">1</text:span><text:change-start text:change-id="ct107967108434592"/><text:span text:style-name="T36">0)</text:span><text:change-end text:change-id="ct107967108434592"/></text:p>
          </table:table-cell>
        </table:table-row>
        <table:table-row table:style-name="Tabela4.1">
          <table:table-cell table:style-name="Tabela4.A2" office:value-type="string">
            <text:p text:style-name="P56"><text:change-start text:change-id="ct107967108464784"/>( <text:s text:c="5"/>) <text:span text:style-name="T65">Fornecimento de Medicamento de Alto Custo – </text:span><text:span text:style-name="T66">Preencher modelo do</text:span><text:span text:style-name="T67"> anexo </text:span><text:span text:style-name="T63">K</text:span><text:span text:style-name="T67"> da DGPM-401 </text:span><text:span text:style-name="T66">e entregar na ouvidoria</text:span><text:change-end text:change-id="ct107967108464784"/><text:change-start text:change-id="ct107967108506304"/><text:span text:style-name="T66">.</text:span><text:span text:style-name="T67"> </text:span><text:span text:style-name="T72">(PNSPA-50)</text:span><text:change-end text:change-id="ct107967108506304"/></text:p>
          </table:table-cell>
        </table:table-row>
        <table:table-row table:style-name="Tabela4.1">
          <table:table-cell table:style-name="Tabela4.A2" office:value-type="string">
            <text:p text:style-name="P57"><text:change-start text:change-id="ct107967108506544"/>( <text:s text:c="5"/>) Ressarcimento de Valores. <text:span text:style-name="T34"><text:s/></text:span><text:span text:style-name="T36">(PNSPA-60)</text:span><text:change-end text:change-id="ct107967108506544"/></text:p>
          </table:table-cell>
        </table:table-row>
        <table:table-row table:style-name="Tabela4.1">
          <table:table-cell table:style-name="Tabela4.A2" office:value-type="string">
            <text:p text:style-name="P61"><text:change-start text:change-id="ct107967108432752"/><text:span text:style-name="T54">( <text:s text:c="5"/>)</text:span><text:change-end text:change-id="ct107967108432752"/><text:span text:style-name="T54"> </text:span><text:change-start text:change-id="ct107967108432992"/><text:span text:style-name="T55">Outros:</text:span><text:change-end text:change-id="ct107967108432992"/><text:span text:style-name="T55"> </text:span><text:span text:style-name="T50">_____________________________________________________________________________________________________</text:span></text:p>
            <text:p text:style-name="P33">______________________________________________________________________________________________________________________________________________________________________________________________________________________________</text:p>
            <text:p text:style-name="P58"/>
          </table:table-cell>
        </table:table-row>
      </table:table>
      <text:p text:style-name="P14"><text:change text:change-id="ct107967067745120"/><text:change text:change-id="ct107967067745360"/><text:change-start text:change-id="ct107967083286528"/><text:span text:style-name="T75">*</text:span><text:span text:style-name="T35">ATENÇÃO: </text:span><text:span text:style-name="T71">Anexar os documentos obrigatórios indicados nas orientações </text:span><text:span text:style-name="T68">contidas no verso deste Requerimento </text:span><text:span text:style-name="T69">e demais documentos complementares que possam auxiliar na análise do pleito </text:span><text:span text:style-name="T70">solicitado</text:span><text:span text:style-name="T71">.</text:span></text:p>
      <text:p text:style-name="P15"><text:change-end text:change-id="ct107967083286528"/><text:change-start text:change-id="ct107967067746000"/></text:p>
      <text:p text:style-name="P62"><text:change-end text:change-id="ct107967067746000"/><text:change text:change-id="ct107967067746240"/><text:change text:change-id="ct107967067746480"/><text:change text:change-id="ct107967067746720"/><text:change text:change-id="ct107967067746960"/><text:change text:change-id="ct107967067747440"/><text:change text:change-id="ct107967067747680"/><text:change text:change-id="ct107967067747920"/><text:change-start text:change-id="ct107967067748160"/><text:span text:style-name="T9">N</text:span><text:span text:style-name="T20">estes termos, pede deferimento.</text:span><text:change-end text:change-id="ct107967067748160"/><text:span text:style-name="T20"> <text:s text:c="96"/>São Pedro da Aldeia, RJ, </text:span><text:span text:style-name="T11"><text:s text:c="11"/></text:span><text:span text:style-name="T20"><text:s/>de </text:span><text:span text:style-name="T11"><text:s text:c="33"/></text:span><text:span text:style-name="T20"><text:s/>de </text:span><text:span text:style-name="T11"><text:s text:c="14"/></text:span><text:span text:style-name="T20">.</text:span><text:span text:style-name="T16"> </text:span><text:change-start text:change-id="ct107967067747200"/></text:p>
      <text:p text:style-name="P16"><text:tab/></text:p>
      <text:p text:style-name="P11"><text:change-end text:change-id="ct107967067747200"/><text:change-start text:change-id="ct107967067748400"/></text:p>
      <text:p text:style-name="P35"><text:change-end text:change-id="ct107967067748400"/><text:change text:change-id="ct107967108469664"/><text:change text:change-id="ct107967108773072"/><text:change text:change-id="ct107967108470544"/><text:change text:change-id="ct107967108465024"/><text:change-start text:change-id="ct107967067749040"/><text:s text:c="115"/></text:p>
      <text:p text:style-name="P25">Assinatura digital (.GOV)/física do Requerente</text:p>
      <text:p text:style-name="P24"><text:change-end text:change-id="ct107967067749040"/><text:change-start text:change-id="ct107967083956352"/><text:span text:style-name="T90">Documentos obrigatórios para <text:s/>todas as solicitaçõe</text:span><text:change-end text:change-id="ct107967083956352"/><text:change-start text:change-id="ct107967068050640"/><text:span text:style-name="T90">s</text:span><text:change-end text:change-id="ct107967068050640"/></text:p>
      <text:p text:style-name="P28"/>
      <text:p text:style-name="P28"/>
      <text:p text:style-name="P28">___________________________________________<text:span text:style-name="T95">corte aqui</text:span>________________________________________________</text:p>
      <text:p text:style-name="P28"/>
      <text:p text:style-name="P26"><text:span text:style-name="T91"><text:s/>Requerimento Nº _______ <text:s text:c="3"/></text:span><text:span text:style-name="T89"><text:s/></text:span><text:span text:style-name="T91">Nome Requerente:_____________________________ <text:s/>N</text:span><text:span text:style-name="T89">º ______________( NIP </text:span><text:span text:style-name="T91">MIL</text:span><text:span text:style-name="T89"> / </text:span><text:span text:style-name="T91">CIVIL</text:span><text:span text:style-name="T89"> IDENTIDADE)</text:span></text:p>
      <text:p text:style-name="P26"/>
      <text:p text:style-name="P27"><text:span text:style-name="T91">Data</text:span><text:span text:style-name="T89">:___/___/___ <text:s text:c="19"/></text:span>Recebedor :___________________________ <text:s text:c="32"/><text:span text:style-name="T95">Assinatura:_________________________</text:span></text:p>
      <text:p text:style-name="P34"><text:soft-page-break/>Documentos obrigatórios para todas as solicitações:</text:p>
      <text:p text:style-name="P29"/>
      <text:p text:style-name="P31">1 - Cópia da identidade do requerente (Para menores de idade anexar também documento do responsável e Certidão de nascimento</text:p>
      <text:p text:style-name="P31">nos casos de Recém Nascidos);</text:p>
      <text:p text:style-name="P31">2 - Nos casos de o Requerente não ser o paciente deverá apresentar Cópia da Procuração ou termo de Curatela.</text:p>
      <text:p text:style-name="P31"/>
      <text:p text:style-name="P31">------------------------------------------------------------------------------------------------------------------------------------------------------------------------------------</text:p>
      <text:p text:style-name="P31"/>
      <text:p text:style-name="P34">Documentos complementares para avaliação do pleito conforme cada caso abaixo apresentado:</text:p>
      <text:p text:style-name="P31"/>
      <text:p text:style-name="P31">Para Autorização para realização de exames ou consultas em Organizações de Saúde Externa (OSE):</text:p>
      <text:p text:style-name="P31"/>
      <text:p text:style-name="P32">1 - Cópia do Laudo ou relatório médico que comprove a dificuldade do deslocamento próprio ou de outros; e</text:p>
      <text:p text:style-name="P32">2 - Cópia do comprovante da dificuldade apresentada no agendamento pelo SSM (exemplo: mensagem ou e-mail da unidade de saúde</text:p>
      <text:p text:style-name="P32">da Marinha do Brasil informando ausência de previsão de oferta de agendamento para o exame ou clínica solicitado).</text:p>
      <text:p text:style-name="P32"/>
      <text:p text:style-name="P34">Para pedidos de Relatório Médico, Documentos atinentes às Especialidades de Apoio Saúde e Fornecimento de Medicamento de</text:p>
      <text:p text:style-name="P34">Alto Custo</text:p>
      <text:p text:style-name="P34"/>
      <text:p text:style-name="P32">1 - Cópia do Laudo ou relatório para subsídios técnicos, caso possua.</text:p>
      <text:p text:style-name="P32">Para Solicitação de visita domiciliar (SAD)</text:p>
      <text:p text:style-name="P32">1 - Cópia do Laudo ou relatório para subsídios técnicos que comprove a necessidade do atendimento domiciliar.</text:p>
      <text:p text:style-name="P32"/>
      <text:p text:style-name="P34">Para pedidos de Ressarcimento de Valores</text:p>
      <text:p text:style-name="P34"/>
      <text:p text:style-name="P32">1 - Cópia do Bilhete de Pagamento; e</text:p>
      <text:p text:style-name="P32">2 - Em casos de ressarcimento de despesas Extra-MB, apresentar cópia do recibo de pagamento, do laudo com a indicação e a</text:p>
      <text:p text:style-name="P32">justificativa do procedimento em Organização não Credenciada.</text:p>
      <text:p text:style-name="P31">Para a opção “outros” (Outras solicitações)</text:p>
      <text:p text:style-name="P31"/>
      <text:p text:style-name="P32">1 - Relatório descritivo contendo a situação apresentada com detalhes para o que ora requer com fundamentação;</text:p>
      <text:p text:style-name="P32">2 - Anexar documentos que comprovem a situação apresentada.</text:p>
      <text:p text:style-name="P31"/>
      <text:p text:style-name="P31"/>
      <text:p text:style-name="P31"/>
      <text:p text:style-name="P31">------------------------------------------------------------------------------------------------------------------------------------------------------------------------------------</text:p>
      <text:p text:style-name="P36"/>
      <text:p text:style-name="P36">Observação quanto ao envio digital:</text:p>
      <text:p text:style-name="P36"/>
      <text:p text:style-name="P32">1 - Preencher o Requerimento com Caneta Azul com as informações legíveis.</text:p>
      <text:p text:style-name="P32">2 – Escanear ou tirar foto do Requerimento em formato PDF.</text:p>
      <text:p text:style-name="P32">3 – Enviar Requerimento assinado <text:span text:style-name="T34">digitalmente pelo GOV</text:span> ou por assinatura digital possível de validação segura como: validar.iti, assim</text:p>
      <text:p text:style-name="P32">como toda documentação obrigatória e complementar para o e-mail pnspa.ouvidoria@marinha.mil.br.</text:p>
      <text:p text:style-name="P30"/>
      <text:p text:style-name="P30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fo:font-size="12pt" style:font-size-asian="12pt" style:language-asian="zh" style:country-asian="C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fo:font-weight="bold" style:font-weight-asian="bold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keep-with-next="always">
        <style:tab-stops>
          <style:tab-stop style:position="3.3cm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fo:keep-with-next="always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keep-with-next="always">
        <style:tab-stops>
          <style:tab-stop style:position="3.3cm"/>
        </style:tab-stops>
      </style:paragraph-properties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line-height="0.529cm" fo:text-align="justify" style:justify-single-word="false" fo:keep-with-next="always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keep-with-next="always"/>
      <style:text-properties fo:font-weight="bold" style:font-weight-asian="bold"/>
    </style:style>
    <style:style style:name="Title" style:family="paragraph" style:parent-style-name="Standard" style:next-style-name="Text_20_body" style:class="chapter"/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Título2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ítulo1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4pt" fo:font-weight="bold" style:font-size-asian="14pt" style:font-weight-asian="bold"/>
    </style:style>
    <style:style style:name="Parag" style:family="paragraph" style:parent-style-name="Standard">
      <style:paragraph-properties fo:margin-left="0cm" fo:margin-right="0cm" fo:text-align="justify" style:justify-single-word="false" fo:text-indent="0.801cm" style:auto-text-indent="false"/>
    </style:style>
    <style:style style:name="Linha_5f_Assunto" style:display-name="Linha_Assunto" style:family="paragraph" style:parent-style-name="Standard">
      <style:paragraph-properties>
        <style:tab-stops>
          <style:tab-stop style:position="2.2cm"/>
        </style:tab-stops>
      </style:paragraph-properties>
    </style:style>
    <style:style style:name="Item" style:family="paragraph" style:parent-style-name="Standard">
      <style:paragraph-properties fo:margin-left="2.101cm" fo:margin-right="0cm" fo:text-indent="0cm" style:auto-text-indent="false"/>
      <style:text-properties fo:font-weight="bold" style:font-weight-asian="bold"/>
    </style:style>
    <style:style style:name="Item_5f_2" style:display-name="Item_2" style:family="paragraph" style:parent-style-name="Standard">
      <style:paragraph-properties fo:text-align="justify" style:justify-single-word="false"/>
    </style:style>
    <style:style style:name="Corpo_20_de_20_texto_20_recuado" style:display-name="Corpo de texto recuado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style:font-name="Liberation Serif" fo:font-family="'Liberation Serif'" style:font-family-generic="roman" style:font-pitch="variable" fo:font-size="12pt" style:font-name-asian="Noto Sans CJK SC" style:font-family-asian="'Noto Sans CJK SC'" style:font-family-generic-asian="system" style:font-pitch-asian="variable" style:font-size-asian="12pt" style:language-asian="zh" style:country-asian="CN" style:font-name-complex="Lohit Devanagari" style:font-family-complex="'Lohit Devanagar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Quotations" style:family="paragraph" style:parent-style-name="Standard" style:class="html"/>
    <style:style style:name="Subtitle" style:family="paragraph" style:parent-style-name="Standard" style:class="chapter"/>
    <style:style style:name="Default_20_Paragraph_20_Font" style:display-name="Default Paragraph Font" style:family="text"/>
    <style:style style:name="WW8Num1zfalse" style:family="text"/>
    <style:style style:name="WW8Num1ztrue" style:family="text"/>
    <style:style style:name="Fonte_20_parág._20_padrão2" style:display-name="Fonte parág. padrão2" style:family="text"/>
    <style:style style:name="WW8Num2zfalse" style:family="text"/>
    <style:style style:name="WW8Num3zfalse" style:family="text"/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5zfalse" style:family="text"/>
    <style:style style:name="WW8Num6zfalse" style:family="text"/>
    <style:style style:name="WW8Num7zfalse" style:family="text"/>
    <style:style style:name="Fonte_20_parág._20_padrão1" style:display-name="Fonte parág. padrão1" style:family="text"/>
    <style:style style:name="page_20_number" style:display-name="page number" style:family="text" style:parent-style-name="Fonte_20_parág._20_padrão1"/>
    <style:style style:name="Recuo_20_de_20_corpo_20_de_20_texto_20_Char" style:display-name="Recuo de corpo de texto Char" style:family="text" style:parent-style-name="Fonte_20_parág._20_padrão1">
      <style:text-properties fo:font-size="12pt" style:font-size-asian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Texto_20_de_20_balão_20_Char" style:display-name="Texto de balão Char" style:family="text" style:parent-style-name="Default_20_Paragraph_20_Font">
      <style:text-properties style:font-name="Tahoma" fo:font-family="Tahoma" style:font-family-generic="roman" style:font-pitch="variable" fo:font-size="8pt" style:font-size-asian="8pt" style:language-asian="zh" style:country-asian="CN" style:font-name-complex="Tahoma1" style:font-family-complex="Tahoma" style:font-family-generic-complex="system" style:font-pitch-complex="variable" style:font-size-complex="8pt"/>
    </style:style>
    <style:style style:name="Cabeçalho_20_Char" style:display-name="Cabeçalho Char" style:family="text" style:parent-style-name="Default_20_Paragraph_20_Font">
      <style:text-properties fo:font-size="12pt" style:font-size-asian="12pt" style:language-asian="zh" style:country-asian="CN"/>
    </style:style>
    <style:style style:name="less2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fo:color="#1f497d" loext:opacity="100%" style:font-name="Calibri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fo:background-color="#ffff00" style:font-size-asian="10pt"/>
    </style:style>
    <style:style style:name="MP3" style:family="paragraph" style:parent-style-name="Footer">
      <style:paragraph-properties fo:text-align="start" style:justify-single-word="false"/>
      <style:text-properties style:font-name="Calibri" fo:font-size="6pt" fo:font-weight="normal" style:font-size-asian="6pt" style:font-weight-asian="normal" style:font-size-complex="6pt"/>
    </style:style>
    <style:style style:name="MP4" style:family="paragraph" style:parent-style-name="Footer">
      <style:paragraph-properties fo:text-align="start" style:justify-single-word="false"/>
      <style:text-properties style:font-name="Calibri" fo:font-size="11pt" fo:font-weight="normal" style:font-size-asian="11pt" style:font-weight-asian="normal" style:font-size-complex="11pt"/>
    </style:style>
    <style:style style:name="MP5" style:family="paragraph" style:parent-style-name="Footer">
      <style:paragraph-properties fo:text-align="start" style:justify-single-word="false"/>
      <style:text-properties style:font-name="Calibri" fo:font-size="10pt" fo:font-weight="normal" style:font-size-asian="10pt" style:font-weight-asian="normal"/>
    </style:style>
    <style:style style:name="MP6" style:family="paragraph" style:parent-style-name="Header">
      <style:paragraph-properties fo:text-align="end" style:justify-single-word="false"/>
      <style:text-properties style:font-name="Calibri" fo:font-size="11pt" style:font-size-asian="11pt" style:font-size-complex="11pt"/>
    </style:style>
    <style:style style:name="MP7" style:family="paragraph" style:parent-style-name="Header">
      <style:paragraph-properties fo:text-align="end" style:justify-single-word="false"/>
    </style:style>
    <style:style style:name="MT1" style:family="text">
      <style:text-properties fo:font-size="11pt" fo:font-weight="normal" style:font-size-asian="11pt" style:font-weight-asian="normal" style:font-size-complex="11pt" style:font-weight-complex="normal"/>
    </style:style>
    <style:style style:name="MT2" style:family="text">
      <style:text-properties fo:color="#2a6099" loext:opacity="100%" fo:font-weight="normal" style:font-weight-asian="normal" style:font-name-complex="Calibri1" style:font-size-complex="12pt" style:font-weight-complex="normal"/>
    </style:style>
    <style:style style:name="MT3" style:family="text">
      <style:text-properties fo:font-size="11pt" style:font-size-asian="11pt" style:font-size-complex="11pt"/>
    </style:style>
    <style:style style:name="MT4" style:family="text">
      <style:text-properties fo:font-size="10pt" style:font-size-asian="10pt"/>
    </style:style>
    <style:style style:name="MT5" style:family="text">
      <style:text-properties style:text-position="super 58%" style:text-underline-style="solid" style:text-underline-width="auto" style:text-underline-color="font-color"/>
    </style:style>
    <style:style style:name="MT6" style:family="text">
      <style:text-properties style:font-name="Calibri" fo:font-size="11pt" style:font-size-asian="11pt" style:font-size-complex="11pt"/>
    </style:style>
    <style:style style:name="MT7" style:family="text">
      <style:text-properties style:font-name="Calibri"/>
    </style:style>
    <style:page-layout style:name="Mpm1">
      <style:page-layout-properties fo:page-width="21.001cm" fo:page-height="29.7cm" style:num-format="1" style:print-orientation="portrait" fo:margin-top="0.42cm" fo:margin-bottom="0.289cm" fo:margin-left="2cm" fo:margin-right="1.40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18cm" fo:margin-left="0cm" fo:margin-right="0cm" fo:margin-bottom="0.917cm" style:dynamic-spacing="true"/>
      </style:header-style>
      <style:footer-style>
        <style:header-footer-properties svg:height="0.416cm" fo:margin-left="0cm" fo:margin-right="0cm" fo:margin-top="1.88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464cm" fo:margin-bottom="0.693cm" fo:margin-left="2cm" fo:margin-right="1.499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124cm" fo:margin-left="0cm" fo:margin-right="0cm" fo:margin-bottom="1.025cm" style:dynamic-spacing="true"/>
      </style:header-style>
      <style:footer-style>
        <style:header-footer-properties fo:min-height="1.138cm" fo:margin-left="0cm" fo:margin-right="0cm" fo:margin-top="1.037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tracked-changes>
          <text:changed-region xml:id="ct107966930107360" text:id="ct107966930107360">
            <text:deletion>
              <office:change-info>
                <dc:creator>Autor desconhecido</dc:creator>
                <dc:date>2025-08-25T14:42:28</dc:date>
              </office:change-info>
              <text:p text:style-name="MP1"><text:span text:style-name="MT1">PNSPA </text:span><text:span text:style-name="MT2">50-</text:span></text:p>
              <text:p text:style-name="MP1"><text:span text:style-name="MT3"><text:s text:c="103"/>Anexo</text:span> <text:s/></text:p>
            </text:deletion>
          </text:changed-region>
          <text:changed-region xml:id="ct107966930107600" text:id="ct107966930107600">
            <text:deletion>
              <office:change-info>
                <dc:creator>Autor desconhecido</dc:creator>
                <dc:date>2025-08-25T12:26:08</dc:date>
              </office:change-info>
              <text:p text:style-name="MP1">D</text:p>
            </text:deletion>
          </text:changed-region>
        </text:tracked-changes>
        <text:p text:style-name="MP1"><text:change text:change-id="ct107966930107360"/><text:change text:change-id="ct107966930107600"/><text:s text:c="236"/></text:p>
      </style:header>
      <style:footer>
        <text:tracked-changes>
          <text:changed-region xml:id="ct107967083208768" text:id="ct107967083208768">
            <text:deletion>
              <office:change-info>
                <dc:creator>Autor desconhecido</dc:creator>
                <dc:date>2025-08-25T14:37:29</dc:date>
              </office:change-info>
              <text:p text:style-name="MP2">-------------------------------------------------------------------------corte aqui-------------------------------------------------------------------------</text:p>
            </text:deletion>
          </text:changed-region>
          <text:changed-region xml:id="ct107967076481648" text:id="ct107967076481648">
            <text:deletion>
              <office:change-info>
                <dc:creator>Autor desconhecido</dc:creator>
                <dc:date>2025-08-25T14:37:36</dc:date>
              </office:change-info>
              <text:p text:style-name="MP4"><text:span text:style-name="MT4">Requerimento entregue em ______ de _______________ de ________. <text:s text:c="6"/></text:span>N<text:span text:style-name="MT5">o</text:span> _______________(NIP do Requerente)</text:p>
            </text:deletion>
          </text:changed-region>
          <text:changed-region xml:id="ct107967071041776" text:id="ct107967071041776">
            <text:deletion>
              <office:change-info>
                <dc:creator>Autor desconhecido</dc:creator>
                <dc:date>2025-08-25T14:37:38</dc:date>
              </office:change-info>
              <text:p text:style-name="MP5"/>
              <text:p text:style-name="MP5"><text:bookmark text:name="__DdeLink__389_3543789154111211111211111111111111111211111211111111111111111111111111111111111111111111111111111111111"/>Recebedor ______________________________ Assinatura/Rubrica ___________________________________________</text:p>
            </text:deletion>
          </text:changed-region>
        </text:tracked-changes>
        <text:p text:style-name="MP2"><text:change text:change-id="ct107967083208768"/></text:p>
        <text:p text:style-name="MP3"/>
        <text:p text:style-name="MP4"><text:change text:change-id="ct107967076481648"/><text:s/></text:p>
        <text:p text:style-name="MP5"><text:change text:change-id="ct107967071041776"/></text:p>
      </style:footer>
    </style:master-page>
    <style:master-page style:name="Converted1" style:page-layout-name="Mpm2" draw:style-name="Mdp1">
      <style:header>
        <text:p text:style-name="MP6">PNSPA 10-01F</text:p>
        <text:p text:style-name="MP7"><text:span text:style-name="MT6">Anexo </text:span><text:span text:style-name="MT7"><text:s text:c="240"/></text:span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DIRETORIA DE ADMINISTRAÇÃO</dc:title>
    <meta:initial-creator>Secretaria e Comunicações</meta:initial-creator>
    <meta:editing-cycles>71</meta:editing-cycles>
    <meta:creation-date>2021-06-03T20:00:00</meta:creation-date>
    <dc:date>2026-07-08T09:07:27.430294915</dc:date>
    <dc:language>pt-BR</dc:language>
    <meta:editing-duration>PT14H17M21S</meta:editing-duration>
    <meta:generator>LibreOffice/7.3.7.2$Linux_X86_64 LibreOffice_project/30$Build-2</meta:generator>
    <meta:print-date>2025-12-01T08:53:05.853863486</meta:print-date>
    <meta:document-statistic meta:table-count="5" meta:image-count="0" meta:object-count="0" meta:page-count="2" meta:paragraph-count="89" meta:word-count="733" meta:character-count="7624" meta:non-whitespace-character-count="4971"/>
    <meta:user-defined meta:name="AppVersion">16.0000</meta:user-defined>
    <meta:user-defined meta:name="Company">Grizli777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